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2.25in" text:list-level-position-and-space-mode="label-alignment">
          <style:list-level-label-alignment text:label-followed-by="listtab" fo:margin-left="2.5in" fo:text-indent="-2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631in" text:list-level-position-and-space-mode="label-alignment">
          <style:list-level-label-alignment text:label-followed-by="listtab" fo:margin-left="1.0131in" fo:text-indent="-0.7631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.75in" text:list-level-position-and-space-mode="label-alignment">
          <style:list-level-label-alignment text:label-followed-by="listtab" fo:margin-left="3in" fo:text-indent="-2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3.25in" text:list-level-position-and-space-mode="label-alignment">
          <style:list-level-label-alignment text:label-followed-by="listtab" fo:margin-left="3.5in" fo:text-indent="-3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3.5in" text:list-level-position-and-space-mode="label-alignment">
          <style:list-level-label-alignment text:label-followed-by="listtab" fo:margin-left="3.75in" fo:text-indent="-3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51pt" style:font-size-asian="51pt" style:font-size-complex="51pt"/>
    </style:style>
    <style:style style:name="T2" style:parent-style-name="Fonteparág.padrão" style:family="text">
      <style:text-properties fo:font-weight="bold" style:font-weight-asian="bold" fo:font-size="48pt" style:font-size-asian="48pt" style:font-size-complex="48pt"/>
    </style:style>
    <style:style style:name="P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6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7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8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9" style:parent-style-name="Normal" style:family="paragraph">
      <style:text-properties fo:font-size="20pt" style:font-size-asian="20pt" style:font-size-complex="20pt"/>
    </style:style>
    <style:style style:name="P10" style:parent-style-name="Normal" style:family="paragraph">
      <style:text-properties fo:font-size="24pt" style:font-size-asian="24pt" style:font-size-complex="24pt"/>
    </style:style>
    <style:style style:name="P11" style:parent-style-name="Normal" style:family="paragraph">
      <style:text-properties fo:font-size="24pt" style:font-size-asian="24pt" style:font-size-complex="24pt"/>
    </style:style>
    <style:style style:name="P12" style:parent-style-name="Normal" style:family="paragraph">
      <style:text-properties fo:font-size="24pt" style:font-size-asian="24pt" style:font-size-complex="24pt"/>
    </style:style>
    <style:style style:name="P13" style:parent-style-name="Normal" style:family="paragraph">
      <style:text-properties fo:font-size="24pt" style:font-size-asian="24pt" style:font-size-complex="24pt"/>
    </style:style>
    <style:style style:name="P14" style:parent-style-name="Normal" style:family="paragraph">
      <style:text-properties fo:font-size="24pt" style:font-size-asian="24pt" style:font-size-complex="24pt"/>
    </style:style>
    <style:style style:name="P15" style:parent-style-name="Normal" style:family="paragraph">
      <style:text-properties fo:font-size="24pt" style:font-size-asian="24pt" style:font-size-complex="24pt"/>
    </style:style>
    <style:style style:name="P16" style:parent-style-name="Normal" style:family="paragraph">
      <style:text-properties fo:font-size="36pt" style:font-size-asian="36pt" style:font-size-complex="36pt"/>
    </style:style>
    <style:style style:name="P17" style:parent-style-name="Normal" style:family="paragraph">
      <style:text-properties fo:font-size="40pt" style:font-size-asian="40pt" style:font-size-complex="40pt"/>
    </style:style>
    <style:style style:name="P18" style:parent-style-name="Normal" style:family="paragraph">
      <style:text-properties fo:font-size="14pt" style:font-size-asian="14pt" style:font-size-complex="14pt"/>
    </style:style>
    <style:style style:name="P19" style:parent-style-name="Normal" style:family="paragraph">
      <style:text-properties fo:font-size="14pt" style:font-size-asian="14pt" style:font-size-complex="14pt"/>
    </style:style>
    <style:style style:name="P20" style:parent-style-name="Normal" style:family="paragraph">
      <style:text-properties fo:font-size="14pt" style:font-size-asian="14pt" style:font-size-complex="14pt"/>
    </style:style>
    <style:style style:name="P21" style:parent-style-name="Normal" style:family="paragraph">
      <style:text-properties fo:font-size="14pt" style:font-size-asian="14pt" style:font-size-complex="14pt"/>
    </style:style>
    <style:style style:name="P22" style:parent-style-name="Normal" style:family="paragraph">
      <style:text-properties fo:font-size="14pt" style:font-size-asian="14pt" style:font-size-complex="14pt"/>
    </style:style>
    <style:style style:name="P23" style:parent-style-name="Normal" style:family="paragraph">
      <style:text-properties fo:font-size="14pt" style:font-size-asian="14pt" style:font-size-complex="14pt"/>
    </style:style>
    <style:style style:name="P24" style:parent-style-name="Normal" style:list-style-name="LFO1" style:family="paragraph">
      <style:text-properties fo:font-size="40pt" style:font-size-asian="40pt" style:font-size-complex="40pt"/>
    </style:style>
    <style:style style:name="P2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2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27" style:parent-style-name="Normal" style:family="paragraph">
      <style:paragraph-properties fo:margin-left="0.25in">
        <style:tab-stops/>
      </style:paragraph-properties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P30" style:parent-style-name="Normal" style:family="paragraph">
      <style:text-properties fo:font-size="24pt" style:font-size-asian="24pt" style:font-size-complex="24pt"/>
    </style:style>
    <style:style style:name="P31" style:parent-style-name="Normal" style:family="paragraph">
      <style:text-properties fo:font-size="24pt" style:font-size-asian="24pt" style:font-size-complex="24pt"/>
    </style:style>
    <style:style style:name="P32" style:parent-style-name="Normal" style:family="paragraph">
      <style:text-properties fo:font-size="24pt" style:font-size-asian="24pt" style:font-size-complex="24pt"/>
    </style:style>
    <style:style style:name="P33" style:parent-style-name="Normal" style:family="paragraph">
      <style:text-properties fo:font-size="24pt" style:font-size-asian="24pt" style:font-size-complex="24pt"/>
    </style:style>
    <style:style style:name="P34" style:parent-style-name="Normal" style:family="paragraph">
      <style:text-properties fo:font-size="24pt" style:font-size-asian="24pt" style:font-size-complex="24pt"/>
    </style:style>
    <style:style style:name="P35" style:parent-style-name="Normal" style:list-style-name="LFO1" style:family="paragraph">
      <style:text-properties fo:font-size="40pt" style:font-size-asian="40pt" style:font-size-complex="40pt"/>
    </style:style>
    <style:style style:name="P3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37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38" style:parent-style-name="Normal" style:family="paragraph">
      <style:text-properties fo:font-size="24pt" style:font-size-asian="24pt" style:font-size-complex="24pt"/>
    </style:style>
    <style:style style:name="P39" style:parent-style-name="Normal" style:family="paragraph">
      <style:text-properties fo:font-size="24pt" style:font-size-asian="24pt" style:font-size-complex="24pt"/>
    </style:style>
    <style:style style:name="P40" style:parent-style-name="Normal" style:family="paragraph">
      <style:text-properties fo:font-size="24pt" style:font-size-asian="24pt" style:font-size-complex="24pt"/>
    </style:style>
    <style:style style:name="P41" style:parent-style-name="Normal" style:family="paragraph">
      <style:text-properties fo:font-size="24pt" style:font-size-asian="24pt" style:font-size-complex="24pt"/>
    </style:style>
    <style:style style:name="P42" style:parent-style-name="Normal" style:family="paragraph">
      <style:text-properties fo:font-size="24pt" style:font-size-asian="24pt" style:font-size-complex="24pt"/>
    </style:style>
    <style:style style:name="P43" style:parent-style-name="Normal" style:list-style-name="LFO1" style:family="paragraph">
      <style:text-properties fo:font-size="40pt" style:font-size-asian="40pt" style:font-size-complex="40pt"/>
    </style:style>
    <style:style style:name="P4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4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4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47" style:parent-style-name="Normal" style:list-style-name="LFO1" style:family="paragraph">
      <style:text-properties fo:font-size="30pt" style:font-size-asian="30pt" style:font-size-complex="30pt"/>
    </style:style>
    <style:style style:name="P48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49" style:parent-style-name="Normal" style:list-style-name="LFO2" style:family="paragraph">
      <style:text-properties fo:font-size="14pt" style:font-size-asian="14pt" style:font-size-complex="14pt"/>
    </style:style>
    <style:style style:name="P50" style:parent-style-name="Normal" style:list-style-name="LFO2" style:family="paragraph">
      <style:text-properties fo:font-size="14pt" style:font-size-asian="14pt" style:font-size-complex="14pt"/>
    </style:style>
    <style:style style:name="P51" style:parent-style-name="Normal" style:list-style-name="LFO2" style:family="paragraph">
      <style:text-properties fo:font-size="14pt" style:font-size-asian="14pt" style:font-size-complex="14pt"/>
    </style:style>
    <style:style style:name="P52" style:parent-style-name="Normal" style:list-style-name="LFO2" style:family="paragraph">
      <style:text-properties fo:font-size="14pt" style:font-size-asian="14pt" style:font-size-complex="14pt"/>
    </style:style>
    <style:style style:name="P53" style:parent-style-name="Normal" style:list-style-name="LFO2" style:family="paragraph">
      <style:text-properties fo:font-size="14pt" style:font-size-asian="14pt" style:font-size-complex="14pt"/>
    </style:style>
    <style:style style:name="P54" style:parent-style-name="Normal" style:family="paragraph">
      <style:paragraph-properties fo:margin-left="0.5in">
        <style:tab-stops/>
      </style:paragraph-properties>
    </style:style>
    <style:style style:name="P55" style:parent-style-name="Normal" style:list-style-name="LFO1" style:family="paragraph">
      <style:text-properties fo:font-size="30pt" style:font-size-asian="30pt" style:font-size-complex="30pt"/>
    </style:style>
    <style:style style:name="P5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57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58" style:parent-style-name="Normal" style:list-style-name="LFO2" style:family="paragraph">
      <style:text-properties fo:font-size="14pt" style:font-size-asian="14pt" style:font-size-complex="14pt"/>
    </style:style>
    <style:style style:name="P59" style:parent-style-name="Normal" style:list-style-name="LFO2" style:family="paragraph">
      <style:text-properties fo:font-size="14pt" style:font-size-asian="14pt" style:font-size-complex="14pt"/>
    </style:style>
    <style:style style:name="P60" style:parent-style-name="Normal" style:list-style-name="LFO2" style:family="paragraph">
      <style:text-properties fo:font-size="14pt" style:font-size-asian="14pt" style:font-size-complex="14pt"/>
    </style:style>
    <style:style style:name="P61" style:parent-style-name="Normal" style:family="paragraph">
      <style:paragraph-properties fo:margin-left="0.5in">
        <style:tab-stops/>
      </style:paragraph-properties>
    </style:style>
    <style:style style:name="P62" style:parent-style-name="Normal" style:family="paragraph">
      <style:paragraph-properties fo:margin-left="0.5in">
        <style:tab-stops/>
      </style:paragraph-properties>
    </style:style>
    <style:style style:name="T63" style:parent-style-name="Fonteparág.padrão" style:family="text">
      <style:text-properties fo:font-size="12pt" style:font-size-asian="12pt" style:font-size-complex="12pt"/>
    </style:style>
    <style:style style:name="P64" style:parent-style-name="Normal" style:list-style-name="LFO1" style:family="paragraph">
      <style:text-properties fo:font-size="30pt" style:font-size-asian="30pt" style:font-size-complex="30pt"/>
    </style:style>
    <style:style style:name="P6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6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67" style:parent-style-name="Normal" style:list-style-name="LFO1" style:family="paragraph">
      <style:text-properties fo:font-size="30pt" style:font-size-asian="30pt" style:font-size-complex="30pt"/>
    </style:style>
    <style:style style:name="P68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69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0" style:parent-style-name="Normal" style:family="paragraph">
      <style:paragraph-properties fo:margin-left="0.25in">
        <style:tab-stops/>
      </style:paragraph-properties>
    </style:style>
    <style:style style:name="P71" style:parent-style-name="Normal" style:family="paragraph">
      <style:paragraph-properties fo:margin-left="0.25in">
        <style:tab-stops/>
      </style:paragraph-properties>
    </style:style>
    <style:style style:name="T72" style:parent-style-name="Fonteparág.padrão" style:family="text">
      <style:text-properties fo:font-size="12pt" style:font-size-asian="12pt" style:font-size-complex="12pt"/>
    </style:style>
    <style:style style:name="P73" style:parent-style-name="Normal" style:list-style-name="LFO1" style:family="paragraph">
      <style:text-properties fo:font-size="40pt" style:font-size-asian="40pt" style:font-size-complex="40pt"/>
    </style:style>
    <style:style style:name="P7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7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8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9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80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81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82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83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84" style:parent-style-name="Normal" style:family="paragraph">
      <style:paragraph-properties fo:margin-left="0.2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5" style:parent-style-name="Normal" style:family="paragraph">
      <style:paragraph-properties fo:margin-left="0.2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6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87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88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89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90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91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92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93" style:parent-style-name="Normal" style:family="paragraph">
      <style:paragraph-properties fo:margin-bottom="0in" fo:margin-left="0.25in">
        <style:tab-stops/>
      </style:paragraph-properties>
      <style:text-properties fo:font-size="14pt" style:font-size-asian="14pt" style:font-size-complex="14pt"/>
    </style:style>
    <style:style style:name="P94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5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96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97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98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99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100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101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102" style:parent-style-name="Normal" style:family="paragraph">
      <style:paragraph-properties fo:margin-bottom="0in" fo:margin-left="0.25in">
        <style:tab-stops/>
      </style:paragraph-properties>
      <style:text-properties fo:font-weight="bold" style:font-weight-asian="bold" style:font-weight-complex="bold"/>
    </style:style>
    <style:style style:name="P103" style:parent-style-name="Normal" style:list-style-name="LFO1" style:family="paragraph">
      <style:text-properties fo:font-size="40pt" style:font-size-asian="40pt" style:font-size-complex="40pt"/>
    </style:style>
    <style:style style:name="P10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0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0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07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08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09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10" style:parent-style-name="Normal" style:family="paragraph">
      <style:paragraph-properties fo:margin-left="0.25in">
        <style:tab-stops/>
      </style:paragraph-properties>
    </style:style>
    <style:style style:name="P111" style:parent-style-name="Normal" style:list-style-name="LFO1" style:family="paragraph">
      <style:text-properties fo:font-size="30pt" style:font-size-asian="30pt" style:font-size-complex="30pt"/>
    </style:style>
    <style:style style:name="P112" style:parent-style-name="Normal" style:family="paragraph">
      <style:paragraph-properties fo:margin-left="0.2958in">
        <style:tab-stops/>
      </style:paragraph-properties>
    </style:style>
    <style:style style:name="T113" style:parent-style-name="Fonteparág.padrão" style:family="text">
      <style:text-properties fo:font-size="14pt" style:font-size-asian="14pt" style:font-size-complex="14pt"/>
    </style:style>
    <style:style style:name="T114" style:parent-style-name="Fonteparág.padrão" style:family="text">
      <style:text-properties fo:font-style="italic" style:font-style-asian="italic" style:font-style-complex="italic" fo:font-size="14pt" style:font-size-asian="14pt" style:font-size-complex="14pt"/>
    </style:style>
    <style:style style:name="T115" style:parent-style-name="Fonteparág.padrão" style:family="text">
      <style:text-properties fo:font-size="14pt" style:font-size-asian="14pt" style:font-size-complex="14pt"/>
    </style:style>
    <style:style style:name="T116" style:parent-style-name="Fonteparág.padrão" style:family="text">
      <style:text-properties fo:font-style="italic" style:font-style-asian="italic" style:font-style-complex="italic" fo:font-size="14pt" style:font-size-asian="14pt" style:font-size-complex="14pt"/>
    </style:style>
    <style:style style:name="T117" style:parent-style-name="Fonteparág.padrão" style:family="text">
      <style:text-properties fo:font-size="14pt" style:font-size-asian="14pt" style:font-size-complex="14pt"/>
    </style:style>
    <style:style style:name="P118" style:parent-style-name="Normal" style:family="paragraph">
      <style:paragraph-properties fo:margin-left="0.25in">
        <style:tab-stops/>
      </style:paragraph-properties>
    </style:style>
    <style:style style:name="T119" style:parent-style-name="Fonteparág.padrão" style:family="text">
      <style:text-properties fo:font-size="14pt" style:font-size-asian="14pt" style:font-size-complex="14pt"/>
    </style:style>
    <style:style style:name="T120" style:parent-style-name="Fonteparág.padrão" style:family="text">
      <style:text-properties fo:font-style="italic" style:font-style-asian="italic" style:font-style-complex="italic" fo:font-size="14pt" style:font-size-asian="14pt" style:font-size-complex="14pt"/>
    </style:style>
    <style:style style:name="T121" style:parent-style-name="Fonteparág.padrão" style:family="text">
      <style:text-properties fo:font-size="14pt" style:font-size-asian="14pt" style:font-size-complex="14pt"/>
    </style:style>
    <style:style style:name="T122" style:parent-style-name="Fonteparág.padrão" style:family="text">
      <style:text-properties fo:font-style="italic" style:font-style-asian="italic" style:font-style-complex="italic" fo:font-size="14pt" style:font-size-asian="14pt" style:font-size-complex="14pt"/>
    </style:style>
    <style:style style:name="T123" style:parent-style-name="Fonteparág.padrão" style:family="text">
      <style:text-properties fo:font-size="14pt" style:font-size-asian="14pt" style:font-size-complex="14pt"/>
    </style:style>
    <style:style style:name="P12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25" style:parent-style-name="Normal" style:family="paragraph">
      <style:paragraph-properties fo:margin-left="0.2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6" style:parent-style-name="Normal" style:list-style-name="LFO2" style:family="paragraph">
      <style:text-properties fo:font-size="14pt" style:font-size-asian="14pt" style:font-size-complex="14pt"/>
    </style:style>
    <style:style style:name="P127" style:parent-style-name="Normal" style:list-style-name="LFO2" style:family="paragraph">
      <style:text-properties fo:font-size="14pt" style:font-size-asian="14pt" style:font-size-complex="14pt"/>
    </style:style>
    <style:style style:name="P128" style:parent-style-name="Normal" style:list-style-name="LFO2" style:family="paragraph">
      <style:text-properties fo:font-size="14pt" style:font-size-asian="14pt" style:font-size-complex="14pt"/>
    </style:style>
    <style:style style:name="P129" style:parent-style-name="Normal" style:list-style-name="LFO2" style:family="paragraph">
      <style:text-properties fo:font-size="14pt" style:font-size-asian="14pt" style:font-size-complex="14pt"/>
    </style:style>
    <style:style style:name="P130" style:parent-style-name="Normal" style:list-style-name="LFO2" style:family="paragraph">
      <style:text-properties fo:font-size="14pt" style:font-size-asian="14pt" style:font-size-complex="14pt"/>
    </style:style>
    <style:style style:name="P131" style:parent-style-name="Normal" style:list-style-name="LFO2" style:family="paragraph">
      <style:text-properties fo:font-size="14pt" style:font-size-asian="14pt" style:font-size-complex="14pt"/>
    </style:style>
    <style:style style:name="P132" style:parent-style-name="Normal" style:list-style-name="LFO2" style:family="paragraph">
      <style:text-properties fo:font-size="14pt" style:font-size-asian="14pt" style:font-size-complex="14pt"/>
    </style:style>
    <style:style style:name="P133" style:parent-style-name="Normal" style:list-style-name="LFO2" style:family="paragraph">
      <style:text-properties fo:font-size="14pt" style:font-size-asian="14pt" style:font-size-complex="14pt"/>
    </style:style>
    <style:style style:name="P134" style:parent-style-name="Normal" style:list-style-name="LFO2" style:family="paragraph">
      <style:text-properties fo:font-size="14pt" style:font-size-asian="14pt" style:font-size-complex="14pt"/>
    </style:style>
    <style:style style:name="P135" style:parent-style-name="Normal" style:list-style-name="LFO2" style:family="paragraph">
      <style:text-properties fo:font-size="14pt" style:font-size-asian="14pt" style:font-size-complex="14pt"/>
    </style:style>
    <style:style style:name="P136" style:parent-style-name="Normal" style:list-style-name="LFO2" style:family="paragraph">
      <style:text-properties fo:font-size="14pt" style:font-size-asian="14pt" style:font-size-complex="14pt"/>
    </style:style>
    <style:style style:name="P137" style:parent-style-name="Normal" style:list-style-name="LFO2" style:family="paragraph">
      <style:text-properties fo:font-size="14pt" style:font-size-asian="14pt" style:font-size-complex="14pt"/>
    </style:style>
    <style:style style:name="P138" style:parent-style-name="Normal" style:list-style-name="LFO2" style:family="paragraph">
      <style:text-properties fo:font-size="14pt" style:font-size-asian="14pt" style:font-size-complex="14pt"/>
    </style:style>
    <style:style style:name="P139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P140" style:parent-style-name="Normal" style:list-style-name="LFO1" style:family="paragraph">
      <style:text-properties fo:font-size="30pt" style:font-size-asian="30pt" style:font-size-complex="30pt"/>
    </style:style>
    <style:style style:name="P141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2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3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7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48" style:parent-style-name="Normal" style:list-style-name="LFO1" style:family="paragraph">
      <style:text-properties fo:font-size="30pt" style:font-size-asian="30pt" style:font-size-complex="30pt"/>
    </style:style>
    <style:style style:name="P149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50" style:parent-style-name="Normal" style:list-style-name="LFO2" style:family="paragraph">
      <style:text-properties fo:font-size="14pt" style:font-size-asian="14pt" style:font-size-complex="14pt"/>
    </style:style>
    <style:style style:name="P151" style:parent-style-name="Normal" style:list-style-name="LFO2" style:family="paragraph">
      <style:text-properties fo:font-size="14pt" style:font-size-asian="14pt" style:font-size-complex="14pt"/>
    </style:style>
    <style:style style:name="P152" style:parent-style-name="Normal" style:list-style-name="LFO2" style:family="paragraph">
      <style:text-properties fo:font-size="14pt" style:font-size-asian="14pt" style:font-size-complex="14pt"/>
    </style:style>
    <style:style style:name="P153" style:parent-style-name="Normal" style:family="paragraph">
      <style:text-properties fo:font-size="14pt" style:font-size-asian="14pt" style:font-size-complex="14pt"/>
    </style:style>
    <style:style style:name="P154" style:parent-style-name="Normal" style:list-style-name="LFO1" style:family="paragraph">
      <style:text-properties fo:font-size="25pt" style:font-size-asian="25pt" style:font-size-complex="25pt"/>
    </style:style>
    <style:style style:name="P15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56" style:parent-style-name="Normal" style:list-style-name="LFO2" style:family="paragraph">
      <style:text-properties fo:font-size="14pt" style:font-size-asian="14pt" style:font-size-complex="14pt"/>
    </style:style>
    <style:style style:name="P157" style:parent-style-name="Normal" style:list-style-name="LFO2" style:family="paragraph">
      <style:text-properties fo:font-size="14pt" style:font-size-asian="14pt" style:font-size-complex="14pt"/>
    </style:style>
    <style:style style:name="P158" style:parent-style-name="Normal" style:list-style-name="LFO2" style:family="paragraph">
      <style:text-properties fo:font-size="14pt" style:font-size-asian="14pt" style:font-size-complex="14pt"/>
    </style:style>
    <style:style style:name="P159" style:parent-style-name="Normal" style:list-style-name="LFO2" style:family="paragraph">
      <style:text-properties fo:font-size="14pt" style:font-size-asian="14pt" style:font-size-complex="14pt"/>
    </style:style>
    <style:style style:name="P160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161" style:parent-style-name="Normal" style:list-style-name="LFO2" style:family="paragraph">
      <style:text-properties fo:font-size="14pt" style:font-size-asian="14pt" style:font-size-complex="14pt"/>
    </style:style>
    <style:style style:name="P162" style:parent-style-name="Normal" style:family="paragraph">
      <style:text-properties fo:font-size="14pt" style:font-size-asian="14pt" style:font-size-complex="14pt"/>
    </style:style>
    <style:style style:name="P163" style:parent-style-name="Normal" style:list-style-name="LFO1" style:family="paragraph">
      <style:text-properties fo:font-size="25pt" style:font-size-asian="25pt" style:font-size-complex="25pt"/>
    </style:style>
    <style:style style:name="P16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65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66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67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68" style:parent-style-name="Normal" style:list-style-name="LFO1" style:family="paragraph">
      <style:text-properties fo:font-size="25pt" style:font-size-asian="25pt" style:font-size-complex="25pt"/>
    </style:style>
    <style:style style:name="P169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70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71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72" style:parent-style-name="Normal" style:list-style-name="LFO2" style:family="paragraph">
      <style:text-properties fo:font-size="14pt" style:font-size-asian="14pt" style:font-size-complex="14pt"/>
    </style:style>
    <style:style style:name="P173" style:parent-style-name="Normal" style:list-style-name="LFO2" style:family="paragraph">
      <style:text-properties fo:font-size="14pt" style:font-size-asian="14pt" style:font-size-complex="14pt"/>
    </style:style>
    <style:style style:name="P174" style:parent-style-name="Normal" style:list-style-name="LFO2" style:family="paragraph">
      <style:text-properties fo:font-size="14pt" style:font-size-asian="14pt" style:font-size-complex="14pt"/>
    </style:style>
    <style:style style:name="P175" style:parent-style-name="Normal" style:family="paragraph">
      <style:paragraph-properties fo:margin-left="0.5in">
        <style:tab-stops/>
      </style:paragraph-properties>
    </style:style>
    <style:style style:name="P176" style:parent-style-name="Normal" style:family="paragraph">
      <style:paragraph-properties fo:margin-left="0.5in">
        <style:tab-stops/>
      </style:paragraph-properties>
    </style:style>
    <style:style style:name="T177" style:parent-style-name="Fonteparág.padrão" style:family="text">
      <style:text-properties fo:font-size="12pt" style:font-size-asian="12pt" style:font-size-complex="12pt"/>
    </style:style>
    <style:style style:name="P178" style:parent-style-name="Normal" style:list-style-name="LFO1" style:family="paragraph">
      <style:text-properties fo:font-size="30pt" style:font-size-asian="30pt" style:font-size-complex="30pt"/>
    </style:style>
    <style:style style:name="P179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80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81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82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83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84" style:parent-style-name="Normal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185" style:parent-style-name="Normal" style:family="paragraph">
      <style:text-properties fo:font-size="26pt" style:font-size-asian="26pt" style:font-size-complex="26pt"/>
    </style:style>
    <style:style style:name="P186" style:parent-style-name="Normal" style:family="paragraph">
      <style:text-properties fo:font-size="40pt" style:font-size-asian="40pt" style:font-size-complex="40pt"/>
    </style:style>
    <style:style style:name="P187" style:parent-style-name="Normal" style:family="paragraph">
      <style:text-properties fo:font-size="14pt" style:font-size-asian="14pt" style:font-size-complex="14pt"/>
    </style:style>
    <style:style style:name="P188" style:parent-style-name="Normal" style:family="paragraph">
      <style:text-properties fo:font-size="14pt" style:font-size-asian="14pt" style:font-size-complex="14pt"/>
    </style:style>
    <style:style style:name="P189" style:parent-style-name="Normal" style:family="paragraph">
      <style:text-properties fo:font-size="14pt" style:font-size-asian="14pt" style:font-size-complex="14pt"/>
    </style:style>
    <style:style style:name="P190" style:parent-style-name="Normal" style:family="paragraph">
      <style:text-properties fo:font-size="14pt" style:font-size-asian="14pt" style:font-size-complex="14pt"/>
    </style:style>
    <style:style style:name="P191" style:parent-style-name="Normal" style:family="paragraph">
      <style:text-properties fo:font-size="14pt" style:font-size-asian="14pt" style:font-size-complex="14pt"/>
    </style:style>
    <style:style style:name="T192" style:parent-style-name="Fonteparág.padrão" style:family="text">
      <style:text-properties fo:font-size="12pt" style:font-size-asian="12pt" style:font-size-complex="12pt"/>
    </style:style>
    <style:style style:name="T193" style:parent-style-name="Fonteparág.padrão" style:family="text">
      <style:text-properties fo:font-size="40pt" style:font-size-asian="40pt" style:font-size-complex="40pt"/>
    </style:style>
    <style:style style:name="P194" style:parent-style-name="Normal" style:family="paragraph">
      <style:text-properties fo:font-size="14pt" style:font-size-asian="14pt" style:font-size-complex="14pt"/>
    </style:style>
    <style:style style:name="P195" style:parent-style-name="Normal" style:list-style-name="LFO2" style:family="paragraph">
      <style:text-properties fo:font-size="14pt" style:font-size-asian="14pt" style:font-size-complex="14pt"/>
    </style:style>
    <style:style style:name="P196" style:parent-style-name="Normal" style:list-style-name="LFO2" style:family="paragraph">
      <style:text-properties fo:font-size="14pt" style:font-size-asian="14pt" style:font-size-complex="14pt"/>
    </style:style>
    <style:style style:name="P197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198" style:parent-style-name="Normal" style:list-style-name="LFO2" style:family="paragraph">
      <style:text-properties fo:font-size="14pt" style:font-size-asian="14pt" style:font-size-complex="14pt"/>
    </style:style>
    <style:style style:name="P199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0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1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2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3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4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5" style:parent-style-name="Normal" style:list-style-name="LFO2" style:family="paragraph">
      <style:text-properties fo:font-size="14pt" style:font-size-asian="14pt" style:font-size-complex="14pt"/>
    </style:style>
    <style:style style:name="P206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7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08" style:parent-style-name="Normal" style:list-style-name="LFO2" style:family="paragraph">
      <style:text-properties fo:font-size="14pt" style:font-size-asian="14pt" style:font-size-complex="14pt"/>
    </style:style>
    <style:style style:name="P209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0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1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2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3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4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5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6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7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8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19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20" style:parent-style-name="Normal" style:family="paragraph">
      <style:paragraph-properties fo:margin-left="0.5in">
        <style:tab-stops/>
      </style:paragraph-properties>
    </style:style>
    <style:style style:name="P221" style:parent-style-name="Normal" style:family="paragraph">
      <style:paragraph-properties fo:margin-left="0.5in">
        <style:tab-stops/>
      </style:paragraph-properties>
    </style:style>
    <style:style style:name="T222" style:parent-style-name="Fonteparág.padrão" style:family="text">
      <style:text-properties fo:font-size="12pt" style:font-size-asian="12pt" style:font-size-complex="12pt"/>
    </style:style>
    <style:style style:name="P223" style:parent-style-name="Normal" style:family="paragraph">
      <style:paragraph-properties fo:margin-left="0.5in">
        <style:tab-stops/>
      </style:paragraph-properties>
    </style:style>
    <style:style style:name="P224" style:parent-style-name="Normal" style:list-style-name="LFO2" style:family="paragraph">
      <style:text-properties fo:font-size="14pt" style:font-size-asian="14pt" style:font-size-complex="14pt"/>
    </style:style>
    <style:style style:name="P225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26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27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28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29" style:parent-style-name="Normal" style:list-style-name="LFO2" style:family="paragraph">
      <style:text-properties fo:font-size="14pt" style:font-size-asian="14pt" style:font-size-complex="14pt"/>
    </style:style>
    <style:style style:name="P230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31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32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33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34" style:parent-style-name="Normal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P235" style:parent-style-name="Normal" style:family="paragraph">
      <style:paragraph-properties fo:margin-left="0.5in">
        <style:tab-stops/>
      </style:paragraph-properties>
    </style:style>
    <style:style style:name="P236" style:parent-style-name="Normal" style:family="paragraph">
      <style:text-properties fo:font-size="36pt" style:font-size-asian="36pt" style:font-size-complex="36pt"/>
    </style:style>
    <style:style style:name="P237" style:parent-style-name="Normal" style:family="paragraph">
      <style:text-properties fo:font-size="40pt" style:font-size-asian="40pt" style:font-size-complex="40pt"/>
    </style:style>
    <style:style style:name="P238" style:parent-style-name="Normal" style:family="paragraph">
      <style:text-properties fo:font-size="40pt" style:font-size-asian="40pt" style:font-size-complex="40pt"/>
    </style:style>
    <style:style style:name="P239" style:parent-style-name="Normal" style:family="paragraph">
      <style:text-properties fo:font-size="14pt" style:font-size-asian="14pt" style:font-size-complex="14pt"/>
    </style:style>
    <style:style style:name="P240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T241" style:parent-style-name="Fonteparág.padrão" style:family="text">
      <style:text-properties fo:font-weight="bold" style:font-weight-asian="bold"/>
    </style:style>
    <style:style style:name="T242" style:parent-style-name="Fonteparág.padrão" style:family="text">
      <style:text-properties fo:font-size="12pt" style:font-size-asian="12pt" style:font-size-complex="12pt"/>
    </style:style>
    <style:style style:name="T24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P24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4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46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47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48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49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50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51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252" style:parent-style-name="Normal" style:family="paragraph">
      <style:text-properties fo:font-weight="bold" style:font-weight-asian="bold" style:font-weight-complex="bold"/>
    </style:style>
    <style:style style:name="P253" style:parent-style-name="Normal" style:family="paragraph">
      <style:text-properties fo:font-weight="bold" style:font-weight-asian="bold" style:font-weight-complex="bold"/>
    </style:style>
    <style:style style:name="P254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255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256" style:parent-style-name="Normal" style:family="paragraph">
      <style:text-properties fo:font-weight="bold" style:font-weight-asian="bold" style:font-weight-complex="bold"/>
    </style:style>
    <style:style style:name="P257" style:parent-style-name="Normal" style:family="paragraph">
      <style:paragraph-properties fo:margin-left="0.5in">
        <style:tab-stops/>
      </style:paragraph-properties>
    </style:style>
    <style:style style:name="P258" style:parent-style-name="Normal" style:family="paragraph">
      <style:text-properties fo:font-size="26pt" style:font-size-asian="26pt" style:font-size-complex="26pt"/>
    </style:style>
    <style:style style:name="P259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260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261" style:parent-style-name="Normal" style:family="paragraph">
      <style:text-properties fo:font-size="48pt" style:font-size-asian="48pt" style:font-size-complex="48pt"/>
    </style:style>
    <style:style style:name="P262" style:parent-style-name="Normal" style:family="paragraph">
      <style:text-properties fo:font-size="24pt" style:font-size-asian="24pt" style:font-size-complex="24pt"/>
    </style:style>
    <style:style style:name="P263" style:parent-style-name="Normal" style:family="paragraph">
      <style:text-properties fo:font-weight="bold" style:font-weight-asian="bold" style:font-weight-complex="bold" fo:font-size="51pt" style:font-size-asian="51pt" style:font-size-complex="51pt"/>
    </style:style>
    <style:style style:name="P264" style:parent-style-name="Normal" style:family="paragraph">
      <style:text-properties fo:font-size="20pt" style:font-size-asian="20pt" style:font-size-complex="20pt"/>
    </style:style>
    <style:style style:name="P265" style:parent-style-name="Normal" style:family="paragraph">
      <style:text-properties fo:font-size="20pt" style:font-size-asian="20pt" style:font-size-complex="20pt"/>
    </style:style>
    <style:style style:name="P266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267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268" style:parent-style-name="Normal" style:family="paragraph">
      <style:text-properties fo:font-size="24pt" style:font-size-asian="24pt" style:font-size-complex="24pt"/>
    </style:style>
    <style:style style:name="P269" style:parent-style-name="Normal" style:family="paragraph">
      <style:text-properties fo:font-size="40pt" style:font-size-asian="40pt" style:font-size-complex="40pt"/>
    </style:style>
    <style:style style:name="P270" style:parent-style-name="Normal" style:list-style-name="LFO3" style:family="paragraph">
      <style:text-properties fo:font-size="14pt" style:font-size-asian="14pt" style:font-size-complex="14pt"/>
    </style:style>
    <style:style style:name="P271" style:parent-style-name="Normal" style:list-style-name="LFO3" style:family="paragraph">
      <style:text-properties fo:font-size="14pt" style:font-size-asian="14pt" style:font-size-complex="14pt"/>
    </style:style>
    <style:style style:name="P272" style:parent-style-name="Normal" style:list-style-name="LFO4" style:family="paragraph">
      <style:text-properties fo:font-size="40pt" style:font-size-asian="40pt" style:font-size-complex="40pt"/>
    </style:style>
    <style:style style:name="T27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74" style:parent-style-name="Fonteparág.padrão" style:family="text">
      <style:text-properties style:font-name-complex="Calibri" fo:font-size="14pt" style:font-size-asian="14pt" style:font-size-complex="14pt"/>
    </style:style>
    <style:style style:name="T27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76" style:parent-style-name="Fonteparág.padrão" style:family="text">
      <style:text-properties style:font-name-complex="Calibri" fo:font-size="14pt" style:font-size-asian="14pt" style:font-size-complex="14pt"/>
    </style:style>
    <style:style style:name="T27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78" style:parent-style-name="Fonteparág.padrão" style:family="text">
      <style:text-properties style:font-name-complex="Calibri" fo:font-size="14pt" style:font-size-asian="14pt" style:font-size-complex="14pt"/>
    </style:style>
    <style:style style:name="T27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80" style:parent-style-name="Fonteparág.padrão" style:family="text">
      <style:text-properties style:font-name-complex="Calibri" fo:font-size="14pt" style:font-size-asian="14pt" style:font-size-complex="14pt"/>
    </style:style>
    <style:style style:name="T28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82" style:parent-style-name="Fonteparág.padrão" style:family="text">
      <style:text-properties style:font-name-complex="Calibri" fo:font-size="14pt" style:font-size-asian="14pt" style:font-size-complex="14pt"/>
    </style:style>
    <style:style style:name="T283" style:parent-style-name="Fonteparág.padrão" style:family="text">
      <style:text-properties style:font-name-complex="Calibri" fo:font-size="14pt" style:font-size-asian="14pt" style:font-size-complex="14pt"/>
    </style:style>
    <style:style style:name="T28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85" style:parent-style-name="Fonteparág.padrão" style:family="text">
      <style:text-properties style:font-name-complex="Calibri" fo:font-size="14pt" style:font-size-asian="14pt" style:font-size-complex="14pt"/>
    </style:style>
    <style:style style:name="T286" style:parent-style-name="Fonteparág.padrão" style:family="text">
      <style:text-properties style:font-name-complex="Calibri" fo:font-size="14pt" style:font-size-asian="14pt" style:font-size-complex="14pt"/>
    </style:style>
    <style:style style:name="T28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88" style:parent-style-name="Fonteparág.padrão" style:family="text">
      <style:text-properties style:font-name-complex="Calibri" fo:font-size="14pt" style:font-size-asian="14pt" style:font-size-complex="14pt"/>
    </style:style>
    <style:style style:name="T289" style:parent-style-name="Fonteparág.padrão" style:family="text">
      <style:text-properties style:font-name-complex="Calibri" fo:font-size="14pt" style:font-size-asian="14pt" style:font-size-complex="14pt"/>
    </style:style>
    <style:style style:name="T29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91" style:parent-style-name="Fonteparág.padrão" style:family="text">
      <style:text-properties style:font-name-complex="Calibri" fo:font-size="14pt" style:font-size-asian="14pt" style:font-size-complex="14pt"/>
    </style:style>
    <style:style style:name="P292" style:parent-style-name="Normal" style:family="paragraph">
      <style:text-properties style:font-name-complex="Calibri"/>
    </style:style>
    <style:style style:name="P293" style:parent-style-name="Normal" style:list-style-name="LFO4" style:family="paragraph">
      <style:text-properties fo:font-size="40pt" style:font-size-asian="40pt" style:font-size-complex="40pt"/>
    </style:style>
    <style:style style:name="T29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95" style:parent-style-name="Fonteparág.padrão" style:family="text">
      <style:text-properties style:font-name-complex="Calibri" fo:font-size="14pt" style:font-size-asian="14pt" style:font-size-complex="14pt"/>
    </style:style>
    <style:style style:name="T29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97" style:parent-style-name="Fonteparág.padrão" style:family="text">
      <style:text-properties style:font-name-complex="Calibri" fo:font-size="14pt" style:font-size-asian="14pt" style:font-size-complex="14pt"/>
    </style:style>
    <style:style style:name="T29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99" style:parent-style-name="Fonteparág.padrão" style:family="text">
      <style:text-properties style:font-name-complex="Calibri" fo:font-size="14pt" style:font-size-asian="14pt" style:font-size-complex="14pt"/>
    </style:style>
    <style:style style:name="T30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01" style:parent-style-name="Fonteparág.padrão" style:family="text">
      <style:text-properties style:font-name-complex="Calibri" fo:font-size="14pt" style:font-size-asian="14pt" style:font-size-complex="14pt"/>
    </style:style>
    <style:style style:name="T30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03" style:parent-style-name="Fonteparág.padrão" style:family="text">
      <style:text-properties style:font-name-complex="Calibri" fo:font-size="14pt" style:font-size-asian="14pt" style:font-size-complex="14pt"/>
    </style:style>
    <style:style style:name="T304" style:parent-style-name="Fonteparág.padrão" style:family="text">
      <style:text-properties style:font-name-complex="Calibri" fo:font-size="14pt" style:font-size-asian="14pt" style:font-size-complex="14pt"/>
    </style:style>
    <style:style style:name="T30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06" style:parent-style-name="Fonteparág.padrão" style:family="text">
      <style:text-properties style:font-name-complex="Calibri" fo:font-size="14pt" style:font-size-asian="14pt" style:font-size-complex="14pt"/>
    </style:style>
    <style:style style:name="T307" style:parent-style-name="Fonteparág.padrão" style:family="text">
      <style:text-properties style:font-name-complex="Calibri" fo:font-size="14pt" style:font-size-asian="14pt" style:font-size-complex="14pt"/>
    </style:style>
    <style:style style:name="T30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09" style:parent-style-name="Fonteparág.padrão" style:family="text">
      <style:text-properties style:font-name-complex="Calibri" fo:font-size="14pt" style:font-size-asian="14pt" style:font-size-complex="14pt"/>
    </style:style>
    <style:style style:name="T310" style:parent-style-name="Fonteparág.padrão" style:family="text">
      <style:text-properties style:font-name-complex="Calibri" fo:font-size="14pt" style:font-size-asian="14pt" style:font-size-complex="14pt"/>
    </style:style>
    <style:style style:name="T31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12" style:parent-style-name="Fonteparág.padrão" style:family="text">
      <style:text-properties style:font-name-complex="Calibri" fo:font-size="14pt" style:font-size-asian="14pt" style:font-size-complex="14pt"/>
    </style:style>
    <style:style style:name="T313" style:parent-style-name="Fonteparág.padrão" style:family="text">
      <style:text-properties style:font-name-complex="Calibri" fo:font-size="14pt" style:font-size-asian="14pt" style:font-size-complex="14pt"/>
    </style:style>
    <style:style style:name="T31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15" style:parent-style-name="Fonteparág.padrão" style:family="text">
      <style:text-properties style:font-name-complex="Calibri" fo:font-size="14pt" style:font-size-asian="14pt" style:font-size-complex="14pt"/>
    </style:style>
    <style:style style:name="P316" style:parent-style-name="Normal" style:list-style-name="LFO4" style:family="paragraph">
      <style:text-properties fo:font-size="40pt" style:font-size-asian="40pt" style:font-size-complex="40pt"/>
    </style:style>
    <style:style style:name="T31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18" style:parent-style-name="Fonteparág.padrão" style:family="text">
      <style:text-properties style:font-name-complex="Calibri" fo:font-size="14pt" style:font-size-asian="14pt" style:font-size-complex="14pt"/>
    </style:style>
    <style:style style:name="T31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20" style:parent-style-name="Fonteparág.padrão" style:family="text">
      <style:text-properties style:font-name-complex="Calibri" fo:font-size="14pt" style:font-size-asian="14pt" style:font-size-complex="14pt"/>
    </style:style>
    <style:style style:name="T32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22" style:parent-style-name="Fonteparág.padrão" style:family="text">
      <style:text-properties style:font-name-complex="Calibri" fo:font-size="14pt" style:font-size-asian="14pt" style:font-size-complex="14pt"/>
    </style:style>
    <style:style style:name="P323" style:parent-style-name="Normal" style:family="paragraph">
      <style:text-properties fo:font-size="40pt" style:font-size-asian="40pt" style:font-size-complex="40pt"/>
    </style:style>
    <style:style style:name="P324" style:parent-style-name="Normal" style:family="paragraph">
      <style:text-properties fo:font-size="14pt" style:font-size-asian="14pt" style:font-size-complex="14pt"/>
    </style:style>
    <style:style style:name="P325" style:parent-style-name="Normal" style:list-style-name="LFO4" style:family="paragraph">
      <style:text-properties fo:font-size="35pt" style:font-size-asian="35pt" style:font-size-complex="35pt"/>
    </style:style>
    <style:style style:name="T32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27" style:parent-style-name="Fonteparág.padrão" style:family="text">
      <style:text-properties style:font-name-complex="Calibri" fo:font-size="14pt" style:font-size-asian="14pt" style:font-size-complex="14pt"/>
    </style:style>
    <style:style style:name="T32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29" style:parent-style-name="Fonteparág.padrão" style:family="text">
      <style:text-properties style:font-name-complex="Calibri" fo:font-size="14pt" style:font-size-asian="14pt" style:font-size-complex="14pt"/>
    </style:style>
    <style:style style:name="T33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31" style:parent-style-name="Fonteparág.padrão" style:family="text">
      <style:text-properties style:font-name-complex="Calibri" fo:font-size="14pt" style:font-size-asian="14pt" style:font-size-complex="14pt"/>
    </style:style>
    <style:style style:name="P332" style:parent-style-name="Normal" style:list-style-name="LFO4" style:family="paragraph">
      <style:text-properties fo:font-size="35pt" style:font-size-asian="35pt" style:font-size-complex="35pt"/>
    </style:style>
    <style:style style:name="T33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34" style:parent-style-name="Fonteparág.padrão" style:family="text">
      <style:text-properties style:font-name-complex="Calibri" fo:font-size="14pt" style:font-size-asian="14pt" style:font-size-complex="14pt"/>
    </style:style>
    <style:style style:name="T33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36" style:parent-style-name="Fonteparág.padrão" style:family="text">
      <style:text-properties style:font-name-complex="Calibri" fo:font-size="14pt" style:font-size-asian="14pt" style:font-size-complex="14pt"/>
    </style:style>
    <style:style style:name="T33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38" style:parent-style-name="Fonteparág.padrão" style:family="text">
      <style:text-properties style:font-name-complex="Calibri" fo:font-size="14pt" style:font-size-asian="14pt" style:font-size-complex="14pt"/>
    </style:style>
    <style:style style:name="P339" style:parent-style-name="Normal" style:list-style-name="LFO4" style:family="paragraph">
      <style:text-properties fo:font-size="35pt" style:font-size-asian="35pt" style:font-size-complex="35pt"/>
    </style:style>
    <style:style style:name="T34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41" style:parent-style-name="Fonteparág.padrão" style:family="text">
      <style:text-properties style:font-name-complex="Calibri" fo:font-size="14pt" style:font-size-asian="14pt" style:font-size-complex="14pt"/>
    </style:style>
    <style:style style:name="T34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43" style:parent-style-name="Fonteparág.padrão" style:family="text">
      <style:text-properties style:font-name-complex="Calibri" fo:font-size="14pt" style:font-size-asian="14pt" style:font-size-complex="14pt"/>
    </style:style>
    <style:style style:name="T34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45" style:parent-style-name="Fonteparág.padrão" style:family="text">
      <style:text-properties style:font-name-complex="Calibri" fo:font-size="14pt" style:font-size-asian="14pt" style:font-size-complex="14pt"/>
    </style:style>
    <style:style style:name="T34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47" style:parent-style-name="Fonteparág.padrão" style:family="text">
      <style:text-properties style:font-name-complex="Calibri" fo:font-size="14pt" style:font-size-asian="14pt" style:font-size-complex="14pt"/>
    </style:style>
    <style:style style:name="T34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49" style:parent-style-name="Fonteparág.padrão" style:family="text">
      <style:text-properties style:font-name-complex="Calibri" fo:font-size="14pt" style:font-size-asian="14pt" style:font-size-complex="14pt"/>
    </style:style>
    <style:style style:name="P350" style:parent-style-name="Normal" style:family="paragraph">
      <style:text-properties style:font-name-complex="Calibri"/>
    </style:style>
    <style:style style:name="P351" style:parent-style-name="Normal" style:list-style-name="LFO4" style:family="paragraph">
      <style:text-properties fo:font-size="35pt" style:font-size-asian="35pt" style:font-size-complex="35pt"/>
    </style:style>
    <style:style style:name="T35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53" style:parent-style-name="Fonteparág.padrão" style:family="text">
      <style:text-properties style:font-name-complex="Calibri" fo:font-size="14pt" style:font-size-asian="14pt" style:font-size-complex="14pt"/>
    </style:style>
    <style:style style:name="T35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55" style:parent-style-name="Fonteparág.padrão" style:family="text">
      <style:text-properties style:font-name-complex="Calibri" fo:font-size="14pt" style:font-size-asian="14pt" style:font-size-complex="14pt"/>
    </style:style>
    <style:style style:name="T35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57" style:parent-style-name="Fonteparág.padrão" style:family="text">
      <style:text-properties style:font-name-complex="Calibri" fo:font-size="14pt" style:font-size-asian="14pt" style:font-size-complex="14pt"/>
    </style:style>
    <style:style style:name="P358" style:parent-style-name="Normal" style:family="paragraph">
      <style:text-properties style:font-name-complex="Calibri"/>
    </style:style>
    <style:style style:name="P359" style:parent-style-name="Normal" style:list-style-name="LFO4" style:family="paragraph">
      <style:text-properties fo:font-size="40pt" style:font-size-asian="40pt" style:font-size-complex="40pt"/>
    </style:style>
    <style:style style:name="T36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61" style:parent-style-name="Fonteparág.padrão" style:family="text">
      <style:text-properties style:font-name-complex="Calibri" fo:font-size="14pt" style:font-size-asian="14pt" style:font-size-complex="14pt"/>
    </style:style>
    <style:style style:name="T36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63" style:parent-style-name="Fonteparág.padrão" style:family="text">
      <style:text-properties style:font-name-complex="Calibri" fo:font-size="14pt" style:font-size-asian="14pt" style:font-size-complex="14pt"/>
    </style:style>
    <style:style style:name="P364" style:parent-style-name="Normal" style:list-style-name="LFO4" style:family="paragraph">
      <style:text-properties fo:font-size="40pt" style:font-size-asian="40pt" style:font-size-complex="40pt"/>
    </style:style>
    <style:style style:name="P365" style:parent-style-name="Normal" style:list-style-name="LFO4" style:family="paragraph">
      <style:text-properties fo:font-size="35pt" style:font-size-asian="35pt" style:font-size-complex="35pt"/>
    </style:style>
    <style:style style:name="T36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67" style:parent-style-name="Fonteparág.padrão" style:family="text">
      <style:text-properties style:font-name-complex="Calibri" fo:font-size="14pt" style:font-size-asian="14pt" style:font-size-complex="14pt"/>
    </style:style>
    <style:style style:name="T36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69" style:parent-style-name="Fonteparág.padrão" style:family="text">
      <style:text-properties style:font-name-complex="Calibri" fo:font-size="14pt" style:font-size-asian="14pt" style:font-size-complex="14pt"/>
    </style:style>
    <style:style style:name="T37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71" style:parent-style-name="Fonteparág.padrão" style:family="text">
      <style:text-properties style:font-name-complex="Calibri" fo:font-size="14pt" style:font-size-asian="14pt" style:font-size-complex="14pt"/>
    </style:style>
    <style:style style:name="P372" style:parent-style-name="Normal" style:list-style-name="LFO4" style:family="paragraph">
      <style:text-properties fo:font-size="35pt" style:font-size-asian="35pt" style:font-size-complex="35pt"/>
    </style:style>
    <style:style style:name="T37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74" style:parent-style-name="Fonteparág.padrão" style:family="text">
      <style:text-properties style:font-name-complex="Calibri" fo:font-size="14pt" style:font-size-asian="14pt" style:font-size-complex="14pt"/>
    </style:style>
    <style:style style:name="T37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76" style:parent-style-name="Fonteparág.padrão" style:family="text">
      <style:text-properties style:font-name-complex="Calibri" fo:font-size="14pt" style:font-size-asian="14pt" style:font-size-complex="14pt"/>
    </style:style>
    <style:style style:name="T37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78" style:parent-style-name="Fonteparág.padrão" style:family="text">
      <style:text-properties style:font-name-complex="Calibri" fo:font-size="14pt" style:font-size-asian="14pt" style:font-size-complex="14pt"/>
    </style:style>
    <style:style style:name="T37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80" style:parent-style-name="Fonteparág.padrão" style:family="text">
      <style:text-properties style:font-name-complex="Calibri" fo:font-size="14pt" style:font-size-asian="14pt" style:font-size-complex="14pt"/>
    </style:style>
    <style:style style:name="T38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82" style:parent-style-name="Fonteparág.padrão" style:family="text">
      <style:text-properties style:font-name-complex="Calibri" fo:font-size="14pt" style:font-size-asian="14pt" style:font-size-complex="14pt"/>
    </style:style>
    <style:style style:name="T38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84" style:parent-style-name="Fonteparág.padrão" style:family="text">
      <style:text-properties style:font-name-complex="Calibri" fo:font-size="14pt" style:font-size-asian="14pt" style:font-size-complex="14pt"/>
    </style:style>
    <style:style style:name="T38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86" style:parent-style-name="Fonteparág.padrão" style:family="text">
      <style:text-properties style:font-name-complex="Calibri" fo:font-size="14pt" style:font-size-asian="14pt" style:font-size-complex="14pt"/>
    </style:style>
    <style:style style:name="T38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88" style:parent-style-name="Fonteparág.padrão" style:family="text">
      <style:text-properties style:font-name-complex="Calibri" fo:font-size="14pt" style:font-size-asian="14pt" style:font-size-complex="14pt"/>
    </style:style>
    <style:style style:name="P389" style:parent-style-name="Normal" style:family="paragraph">
      <style:text-properties style:font-name-complex="Calibri"/>
    </style:style>
    <style:style style:name="P390" style:parent-style-name="Normal" style:list-style-name="LFO4" style:family="paragraph">
      <style:text-properties fo:font-size="35pt" style:font-size-asian="35pt" style:font-size-complex="35pt"/>
    </style:style>
    <style:style style:name="T39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92" style:parent-style-name="Fonteparág.padrão" style:family="text">
      <style:text-properties style:font-name-complex="Calibri" fo:font-size="14pt" style:font-size-asian="14pt" style:font-size-complex="14pt"/>
    </style:style>
    <style:style style:name="T39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94" style:parent-style-name="Fonteparág.padrão" style:family="text">
      <style:text-properties style:font-name-complex="Calibri" fo:font-size="14pt" style:font-size-asian="14pt" style:font-size-complex="14pt"/>
    </style:style>
    <style:style style:name="T39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96" style:parent-style-name="Fonteparág.padrão" style:family="text">
      <style:text-properties style:font-name-complex="Calibri" fo:font-size="14pt" style:font-size-asian="14pt" style:font-size-complex="14pt"/>
    </style:style>
    <style:style style:name="T39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98" style:parent-style-name="Fonteparág.padrão" style:family="text">
      <style:text-properties style:font-name-complex="Calibri" fo:font-size="14pt" style:font-size-asian="14pt" style:font-size-complex="14pt"/>
    </style:style>
    <style:style style:name="T399" style:parent-style-name="Fonteparág.padrão" style:family="text">
      <style:text-properties fo:font-weight="bold" style:font-weight-asian="bold" style:font-weight-complex="bold"/>
    </style:style>
    <style:style style:name="T400" style:parent-style-name="Fonteparág.padrão" style:family="text">
      <style:text-properties fo:font-size="40pt" style:font-size-asian="40pt" style:font-size-complex="40pt"/>
    </style:style>
    <style:style style:name="P401" style:parent-style-name="Normal" style:family="paragraph">
      <style:text-properties style:font-name-complex="Calibri" fo:font-size="14pt" style:font-size-asian="14pt" style:font-size-complex="14pt"/>
    </style:style>
    <style:style style:name="P402" style:parent-style-name="Normal" style:family="paragraph">
      <style:text-properties style:font-name-complex="Calibri" fo:font-size="14pt" style:font-size-asian="14pt" style:font-size-complex="14pt"/>
    </style:style>
    <style:style style:name="P403" style:parent-style-name="Normal" style:family="paragraph">
      <style:text-properties style:font-name-complex="Calibri"/>
    </style:style>
    <style:style style:name="P404" style:parent-style-name="Normal" style:family="paragraph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405" style:parent-style-name="Normal" style:family="paragraph">
      <style:text-properties style:font-name-complex="Calibri" fo:font-size="14pt" style:font-size-asian="14pt" style:font-size-complex="14pt"/>
    </style:style>
    <style:style style:name="P406" style:parent-style-name="Normal" style:family="paragraph">
      <style:text-properties style:font-name-complex="Calibri" fo:font-size="14pt" style:font-size-asian="14pt" style:font-size-complex="14pt"/>
    </style:style>
    <style:style style:name="P407" style:parent-style-name="Normal" style:family="paragraph">
      <style:text-properties style:font-name-complex="Calibri" fo:font-size="14pt" style:font-size-asian="14pt" style:font-size-complex="14pt"/>
    </style:style>
    <style:style style:name="P408" style:parent-style-name="Normal" style:family="paragraph">
      <style:text-properties style:font-name-complex="Calibri" fo:font-size="14pt" style:font-size-asian="14pt" style:font-size-complex="14pt"/>
    </style:style>
    <style:style style:name="P409" style:parent-style-name="Normal" style:family="paragraph">
      <style:text-properties style:font-name-complex="Calibri" fo:font-size="14pt" style:font-size-asian="14pt" style:font-size-complex="14pt"/>
    </style:style>
    <style:style style:name="P410" style:parent-style-name="Normal" style:family="paragraph">
      <style:text-properties style:font-name-complex="Calibri" fo:font-size="14pt" style:font-size-asian="14pt" style:font-size-complex="14pt"/>
    </style:style>
    <style:style style:name="P411" style:parent-style-name="Normal" style:family="paragraph">
      <style:text-properties style:font-name-complex="Calibri" fo:font-size="14pt" style:font-size-asian="14pt" style:font-size-complex="14pt"/>
    </style:style>
    <style:style style:name="P412" style:parent-style-name="Normal" style:family="paragraph">
      <style:text-properties style:font-name-complex="Calibri" fo:font-size="14pt" style:font-size-asian="14pt" style:font-size-complex="14pt"/>
    </style:style>
    <style:style style:name="P413" style:parent-style-name="Normal" style:family="paragraph">
      <style:text-properties style:font-name-complex="Calibri"/>
    </style:style>
    <style:style style:name="P414" style:parent-style-name="Normal" style:list-style-name="LFO4" style:family="paragraph">
      <style:text-properties fo:font-size="40pt" style:font-size-asian="40pt" style:font-size-complex="40pt"/>
    </style:style>
    <style:style style:name="T41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16" style:parent-style-name="Fonteparág.padrão" style:family="text">
      <style:text-properties style:font-name-complex="Calibri" fo:font-size="14pt" style:font-size-asian="14pt" style:font-size-complex="14pt"/>
    </style:style>
    <style:style style:name="T41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18" style:parent-style-name="Fonteparág.padrão" style:family="text">
      <style:text-properties style:font-name-complex="Calibri" fo:font-size="14pt" style:font-size-asian="14pt" style:font-size-complex="14pt"/>
    </style:style>
    <style:style style:name="T419" style:parent-style-name="Fonteparág.padrão" style:family="text">
      <style:text-properties style:font-name-complex="Calibri" fo:font-size="14pt" style:font-size-asian="14pt" style:font-size-complex="14pt"/>
    </style:style>
    <style:style style:name="T42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21" style:parent-style-name="Fonteparág.padrão" style:family="text">
      <style:text-properties style:font-name-complex="Calibri" fo:font-size="14pt" style:font-size-asian="14pt" style:font-size-complex="14pt"/>
    </style:style>
    <style:style style:name="T422" style:parent-style-name="Fonteparág.padrão" style:family="text">
      <style:text-properties style:font-name-complex="Calibri" fo:font-size="14pt" style:font-size-asian="14pt" style:font-size-complex="14pt"/>
    </style:style>
    <style:style style:name="T42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24" style:parent-style-name="Fonteparág.padrão" style:family="text">
      <style:text-properties style:font-name-complex="Calibri" fo:font-size="14pt" style:font-size-asian="14pt" style:font-size-complex="14pt"/>
    </style:style>
    <style:style style:name="T425" style:parent-style-name="Fonteparág.padrão" style:family="text">
      <style:text-properties style:font-name-complex="Calibri" fo:font-size="14pt" style:font-size-asian="14pt" style:font-size-complex="14pt"/>
    </style:style>
    <style:style style:name="T42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27" style:parent-style-name="Fonteparág.padrão" style:family="text">
      <style:text-properties style:font-name-complex="Calibri" fo:font-size="14pt" style:font-size-asian="14pt" style:font-size-complex="14pt"/>
    </style:style>
    <style:style style:name="T428" style:parent-style-name="Fonteparág.padrão" style:family="text">
      <style:text-properties style:font-name-complex="Calibri" fo:font-size="14pt" style:font-size-asian="14pt" style:font-size-complex="14pt"/>
    </style:style>
    <style:style style:name="T42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30" style:parent-style-name="Fonteparág.padrão" style:family="text">
      <style:text-properties style:font-name-complex="Calibri" fo:font-size="14pt" style:font-size-asian="14pt" style:font-size-complex="14pt"/>
    </style:style>
    <style:style style:name="T431" style:parent-style-name="Fonteparág.padrão" style:family="text">
      <style:text-properties style:font-name-complex="Calibri" fo:font-size="14pt" style:font-size-asian="14pt" style:font-size-complex="14pt"/>
    </style:style>
    <style:style style:name="T43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33" style:parent-style-name="Fonteparág.padrão" style:family="text">
      <style:text-properties style:font-name-complex="Calibri" fo:font-size="14pt" style:font-size-asian="14pt" style:font-size-complex="14pt"/>
    </style:style>
    <style:style style:name="T434" style:parent-style-name="Fonteparág.padrão" style:family="text">
      <style:text-properties style:font-name-complex="Calibri" fo:font-size="14pt" style:font-size-asian="14pt" style:font-size-complex="14pt"/>
    </style:style>
    <style:style style:name="T43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36" style:parent-style-name="Fonteparág.padrão" style:family="text">
      <style:text-properties style:font-name-complex="Calibri" fo:font-size="14pt" style:font-size-asian="14pt" style:font-size-complex="14pt"/>
    </style:style>
    <style:style style:name="T43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38" style:parent-style-name="Fonteparág.padrão" style:family="text">
      <style:text-properties style:font-name-complex="Calibri" fo:font-size="14pt" style:font-size-asian="14pt" style:font-size-complex="14pt"/>
    </style:style>
    <style:style style:name="T43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40" style:parent-style-name="Fonteparág.padrão" style:family="text">
      <style:text-properties style:font-name-complex="Calibri" fo:font-size="14pt" style:font-size-asian="14pt" style:font-size-complex="14pt"/>
    </style:style>
    <style:style style:name="T44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42" style:parent-style-name="Fonteparág.padrão" style:family="text">
      <style:text-properties style:font-name-complex="Calibri" fo:font-size="14pt" style:font-size-asian="14pt" style:font-size-complex="14pt"/>
    </style:style>
    <style:style style:name="T44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44" style:parent-style-name="Fonteparág.padrão" style:family="text">
      <style:text-properties style:font-name-complex="Calibri" fo:font-size="14pt" style:font-size-asian="14pt" style:font-size-complex="14pt"/>
    </style:style>
    <style:style style:name="T445" style:parent-style-name="Fonteparág.padrão" style:family="text">
      <style:text-properties style:font-name-complex="Calibri" fo:font-size="14pt" style:font-size-asian="14pt" style:font-size-complex="14pt"/>
    </style:style>
    <style:style style:name="T44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47" style:parent-style-name="Fonteparág.padrão" style:family="text">
      <style:text-properties style:font-name-complex="Calibri" fo:font-size="14pt" style:font-size-asian="14pt" style:font-size-complex="14pt"/>
    </style:style>
    <style:style style:name="T448" style:parent-style-name="Fonteparág.padrão" style:family="text">
      <style:text-properties style:font-name-complex="Calibri" fo:font-size="14pt" style:font-size-asian="14pt" style:font-size-complex="14pt"/>
    </style:style>
    <style:style style:name="T44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50" style:parent-style-name="Fonteparág.padrão" style:family="text">
      <style:text-properties style:font-name-complex="Calibri" fo:font-size="14pt" style:font-size-asian="14pt" style:font-size-complex="14pt"/>
    </style:style>
    <style:style style:name="T45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52" style:parent-style-name="Fonteparág.padrão" style:family="text">
      <style:text-properties style:font-name-complex="Calibri" fo:font-size="14pt" style:font-size-asian="14pt" style:font-size-complex="14pt"/>
    </style:style>
    <style:style style:name="T45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54" style:parent-style-name="Fonteparág.padrão" style:family="text">
      <style:text-properties style:font-name-complex="Calibri" fo:font-size="14pt" style:font-size-asian="14pt" style:font-size-complex="14pt"/>
    </style:style>
    <style:style style:name="P455" style:parent-style-name="Normal" style:family="paragraph">
      <style:text-properties style:font-name-complex="Calibri"/>
    </style:style>
    <style:style style:name="P456" style:parent-style-name="Normal" style:list-style-name="LFO4" style:family="paragraph">
      <style:text-properties fo:font-size="40pt" style:font-size-asian="40pt" style:font-size-complex="40pt"/>
    </style:style>
    <style:style style:name="T45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58" style:parent-style-name="Fonteparág.padrão" style:family="text">
      <style:text-properties style:font-name-complex="Calibri" fo:font-size="14pt" style:font-size-asian="14pt" style:font-size-complex="14pt"/>
    </style:style>
    <style:style style:name="T45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60" style:parent-style-name="Fonteparág.padrão" style:family="text">
      <style:text-properties style:font-name-complex="Calibri" fo:font-size="14pt" style:font-size-asian="14pt" style:font-size-complex="14pt"/>
    </style:style>
    <style:style style:name="T46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62" style:parent-style-name="Fonteparág.padrão" style:family="text">
      <style:text-properties style:font-name-complex="Calibri" fo:font-size="14pt" style:font-size-asian="14pt" style:font-size-complex="14pt"/>
    </style:style>
    <style:style style:name="T46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64" style:parent-style-name="Fonteparág.padrão" style:family="text">
      <style:text-properties style:font-name-complex="Calibri" fo:font-size="14pt" style:font-size-asian="14pt" style:font-size-complex="14pt"/>
    </style:style>
    <style:style style:name="T46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66" style:parent-style-name="Fonteparág.padrão" style:family="text">
      <style:text-properties style:font-name-complex="Calibri" fo:font-size="14pt" style:font-size-asian="14pt" style:font-size-complex="14pt"/>
    </style:style>
    <style:style style:name="P467" style:parent-style-name="Normal" style:family="paragraph">
      <style:text-properties style:font-name-complex="Calibri"/>
    </style:style>
    <style:style style:name="P468" style:parent-style-name="Normal" style:list-style-name="LFO4" style:family="paragraph">
      <style:text-properties fo:font-size="40pt" style:font-size-asian="40pt" style:font-size-complex="40pt"/>
    </style:style>
    <style:style style:name="P469" style:parent-style-name="Normal" style:list-style-name="LFO4" style:family="paragraph">
      <style:text-properties fo:font-size="35pt" style:font-size-asian="35pt" style:font-size-complex="35pt"/>
    </style:style>
    <style:style style:name="T47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71" style:parent-style-name="Fonteparág.padrão" style:family="text">
      <style:text-properties style:font-name-complex="Calibri" fo:font-size="14pt" style:font-size-asian="14pt" style:font-size-complex="14pt"/>
    </style:style>
    <style:style style:name="T472" style:parent-style-name="Fonteparág.padrão" style:family="text">
      <style:text-properties style:font-name-complex="Calibri" fo:font-size="14pt" style:font-size-asian="14pt" style:font-size-complex="14pt"/>
    </style:style>
    <style:style style:name="T47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74" style:parent-style-name="Fonteparág.padrão" style:family="text">
      <style:text-properties style:font-name-complex="Calibri" fo:font-size="14pt" style:font-size-asian="14pt" style:font-size-complex="14pt"/>
    </style:style>
    <style:style style:name="T47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76" style:parent-style-name="Fonteparág.padrão" style:family="text">
      <style:text-properties style:font-name-complex="Calibri" fo:font-size="14pt" style:font-size-asian="14pt" style:font-size-complex="14pt"/>
    </style:style>
    <style:style style:name="P477" style:parent-style-name="Normal" style:family="paragraph">
      <style:text-properties style:font-name-complex="Calibri"/>
    </style:style>
    <style:style style:name="P478" style:parent-style-name="Normal" style:list-style-name="LFO4" style:family="paragraph">
      <style:text-properties fo:font-size="40pt" style:font-size-asian="40pt" style:font-size-complex="40pt"/>
    </style:style>
    <style:style style:name="T47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80" style:parent-style-name="Fonteparág.padrão" style:family="text">
      <style:text-properties style:font-name-complex="Calibri" fo:font-size="14pt" style:font-size-asian="14pt" style:font-size-complex="14pt"/>
    </style:style>
    <style:style style:name="T48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82" style:parent-style-name="Fonteparág.padrão" style:family="text">
      <style:text-properties style:font-name-complex="Calibri" fo:font-size="14pt" style:font-size-asian="14pt" style:font-size-complex="14pt"/>
    </style:style>
    <style:style style:name="T48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84" style:parent-style-name="Fonteparág.padrão" style:family="text">
      <style:text-properties style:font-name-complex="Calibri" fo:font-size="14pt" style:font-size-asian="14pt" style:font-size-complex="14pt"/>
    </style:style>
    <style:style style:name="T48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86" style:parent-style-name="Fonteparág.padrão" style:family="text">
      <style:text-properties style:font-name-complex="Calibri" fo:font-size="14pt" style:font-size-asian="14pt" style:font-size-complex="14pt"/>
    </style:style>
    <style:style style:name="P487" style:parent-style-name="Normal" style:family="paragraph">
      <style:text-properties style:font-name="Segoe UI Symbol" style:font-name-complex="Segoe UI Symbol"/>
    </style:style>
    <style:style style:name="P488" style:parent-style-name="Normal" style:family="paragraph">
      <style:text-properties fo:font-size="24pt" style:font-size-asian="24pt" style:font-size-complex="24pt"/>
    </style:style>
    <style:style style:name="P489" style:parent-style-name="Normal" style:family="paragraph">
      <style:text-properties fo:font-size="24pt" style:font-size-asian="24pt" style:font-size-complex="24pt"/>
    </style:style>
    <style:style style:name="P490" style:parent-style-name="Normal" style:family="paragraph">
      <style:text-properties fo:font-size="24pt" style:font-size-asian="24pt" style:font-size-complex="24pt"/>
    </style:style>
    <style:style style:name="P491" style:parent-style-name="Normal" style:family="paragraph">
      <style:text-properties fo:font-size="24pt" style:font-size-asian="24pt" style:font-size-complex="24pt"/>
    </style:style>
    <style:style style:name="T492" style:parent-style-name="Fonteparág.padrão" style:family="text">
      <style:text-properties fo:font-size="20pt" style:font-size-asian="20pt" style:font-size-complex="20pt"/>
    </style:style>
    <style:style style:name="P493" style:parent-style-name="Normal" style:family="paragraph">
      <style:text-properties fo:font-size="14pt" style:font-size-asian="14pt" style:font-size-complex="14pt"/>
    </style:style>
    <style:style style:name="P494" style:parent-style-name="Normal" style:list-style-name="LFO5" style:family="paragraph">
      <style:text-properties fo:font-size="14pt" style:font-size-asian="14pt" style:font-size-complex="14pt"/>
    </style:style>
    <style:style style:name="P495" style:parent-style-name="Normal" style:list-style-name="LFO5" style:family="paragraph">
      <style:text-properties fo:font-size="14pt" style:font-size-asian="14pt" style:font-size-complex="14pt"/>
    </style:style>
    <style:style style:name="P496" style:parent-style-name="Normal" style:list-style-name="LFO5" style:family="paragraph">
      <style:text-properties fo:font-size="14pt" style:font-size-asian="14pt" style:font-size-complex="14pt"/>
    </style:style>
    <style:style style:name="P497" style:parent-style-name="Normal" style:list-style-name="LFO5" style:family="paragraph">
      <style:text-properties fo:font-size="14pt" style:font-size-asian="14pt" style:font-size-complex="14pt"/>
    </style:style>
    <style:style style:name="P498" style:parent-style-name="Normal" style:list-style-name="LFO5" style:family="paragraph">
      <style:text-properties fo:font-size="14pt" style:font-size-asian="14pt" style:font-size-complex="14pt"/>
    </style:style>
    <style:style style:name="P499" style:parent-style-name="Normal" style:list-style-name="LFO5" style:family="paragraph">
      <style:text-properties fo:font-size="14pt" style:font-size-asian="14pt" style:font-size-complex="14pt"/>
    </style:style>
    <style:style style:name="P500" style:parent-style-name="Normal" style:family="paragraph">
      <style:text-properties fo:font-size="24pt" style:font-size-asian="24pt" style:font-size-complex="24pt"/>
    </style:style>
    <style:style style:name="T501" style:parent-style-name="Fonteparág.padrão" style:family="text">
      <style:text-properties fo:font-size="20pt" style:font-size-asian="20pt" style:font-size-complex="20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ACESSIBILIDADE EM EVENTOS<text:s/></text:p>
      <text:p text:style-name="Normal"><text:span text:style-name="T2"><draw:frame draw:style-name="a0" draw:name="Imagem 1" text:anchor-type="as-char" svg:x="0in" svg:y="0in" svg:width="2.47153in" svg:height="2.39653in" style:rel-width="scale" style:rel-height="scale"><draw:image xlink:href="media/image1.png" xlink:type="simple" xlink:show="embed" xlink:actuate="onLoad"/><svg:title/><svg:desc/></draw:frame></text:span></text:p>
      <text:p text:style-name="P3">Para todos verem: Símbolo internacional de acessibilidade da ONU.</text:p>
      <text:p text:style-name="P4">Explicação do símbolo por Câmara Municipal de Esteio: Uma figura simétrica conectada por quatro pontos a um círculo, representando a</text:p>
      <text:p text:style-name="P5">harmonia entre o ser humano e a sociedade, e com os braços abertos, simbolizando a inclusão de pessoas com todas as habilidades, em todos os lugares.</text:p>
      <text:p text:style-name="P6"/>
      <text:p text:style-name="P7">TRT-12ª REGIÃO<text:s/></text:p>
      <text:p text:style-name="P8">Santa Catarina</text:p>
      <text:soft-page-break/>
      <text:p text:style-name="P9">“Garantir a acessibilidade é eliminar as barreiras existentes que impeçam a comodidade, locomoção e comunicação do indivíduo” (Curso de Comunicação Social - Jornalismo, UFSM)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soft-page-break/>
      <text:p text:style-name="P17">INTRODUÇÃO</text:p>
      <text:p text:style-name="P18">O homem é um ser social, segundo Aristóteles, pois é de sua natureza viver em sociedade e, ao buscar a felicidade, ele só a encontra na convivência humana.</text:p>
      <text:p text:style-name="P19">Essa convivência muitas vezes não é tarefa fácil e exige, cada vez mais, um novo olhar para a necessidade de mudança de comportamento de nossa parte. Isso porque, com a evolução do planeta, chegamos finalmente à conclusão de que vivemos em um mundo onde cada ser humano é único: no DNA, na forma de ser, de pensar e na condição psicológica e emocional que acaba por afetar nossas ações quando interagimos com outros seres humanos.</text:p>
      <text:p text:style-name="P20">Nos dias atuais, certos comportamentos não são mais aceitos pela sociedade, ao tempo em que outros vieram para melhorar a convivência: a demonstração de respeito à diversidade e à inclusão daqueles que historicamente ficaram à margem, invisíveis e sem acesso a direitos essenciais como educação, cultura e lazer.</text:p>
      <text:p text:style-name="P21">O Cerimonial é também ferramenta dessa transformação ao promover a realização de eventos acessíveis e inclusivos, mostrando a forma correta de receber e atender e entregando uma ótima experiência a todas as pessoas que deles participam.</text:p>
      <text:p text:style-name="P22">Nesta cartilha, falaremos o que precisamos fazer quanto à organização e promoção dos eventos para incluir pessoas com deficiência, embasados em leis e estudos de profissionais dedicados ao tema.</text:p>
      <text:p text:style-name="P23">É uma pequena colcha de retalhos, composta por meio de pesquisa na internet, leis, experiência adquirida e contato com pessoas que se dedicam a essa causa.</text:p>
      <text:soft-page-break/>
      <text:list text:style-name="LFO1" text:continue-numbering="true">
        <text:list-item>
          <text:p text:style-name="P24">BARREIRAS</text:p>
        </text:list-item>
      </text:list>
      <text:p text:style-name="P25">Existem diversas barreiras enfrentadas pelas pessoas com deficiência: urbanística, arquitetônica, de locomoção, tecnológica, comunicacional e de informação. Porém, uma delas faz existir as demais e é a que mais impacta na vida das pessoas com deficiência: a barreira atitudinal.</text:p>
      <text:p text:style-name="P26">A barreira atitudinal se dá por comportamentos que impedem ou prejudicam a participação social das pessoas com deficiência em igualdade de condições e oportunidades com as demais.</text:p>
      <text:p text:style-name="P27"><text:span text:style-name="T28">Geralmente, não são observadas as necessidades de todos os indivíduos; com isso, projeta-se o urbanismo, a arquitetura, o transporte, a tecnologia, sem que se responda à devida pergunta:<text:s/></text:span><text:span text:style-name="T29">será acessível a todos?</text:span></text:p>
      <text:p text:style-name="P30"/>
      <text:p text:style-name="P31"/>
      <text:p text:style-name="P32"/>
      <text:p text:style-name="P33"/>
      <text:p text:style-name="P34"/>
      <text:soft-page-break/>
      <text:list text:style-name="LFO1" text:continue-numbering="true">
        <text:list-item>
          <text:p text:style-name="P35">PLANEJAMENTO</text:p>
        </text:list-item>
      </text:list>
      <text:p text:style-name="P36">Quando planejamos um evento, devemos pensar na inclusão de todas as pessoas. Dentre as providências a serem tomadas, é primordial verificar qual será o público-alvo, a fim de saber se haverá pessoas com deficiência (física, visual, auditiva e intelectual) e pessoas com dificuldade de locomoção (idoso, gestante, obeso e pessoa com criança de colo), bem como se necessitarão de algum tipo de apoio.</text:p>
      <text:p text:style-name="P37">Para iniciar, devemos saber qual o termo a ser usado para se referir a elas: use “pessoa com deficiência” e não siglas como PNE, PCDs, etc. Com esse pressuposto definido, precisamos pensar desde o convite, passando pelo local onde será realizado o evento, até o roteiro em si.</text:p>
      <text:p text:style-name="P38"/>
      <text:p text:style-name="P39"/>
      <text:p text:style-name="P40"/>
      <text:p text:style-name="P41"/>
      <text:p text:style-name="P42"/>
      <text:soft-page-break/>
      <text:list text:style-name="LFO1" text:continue-numbering="true">
        <text:list-item>
          <text:p text:style-name="P43">CONVITE</text:p>
        </text:list-item>
      </text:list>
      <text:p text:style-name="P44">Ao organizar um evento, uma das primeiras coisas a ser planejada é a elaboração do convite. É possível observar que, infelizmente, ainda não se tem o hábito de fazer um convite inclusivo, o qual a pessoa cega ou de baixa visão possa ler.</text:p>
      <text:p text:style-name="P45">Para possibilitar a leitura do convite por todas as pessoas, sendo ele impresso ou online, em formato de texto ou de imagem, tendo ou não arte gráfica, é necessário observar algumas regras, as quais mostraremos a seguir.</text:p>
      <text:p text:style-name="P46"/>
      <text:list text:style-name="LFO1" text:continue-numbering="true">
        <text:list-item>
          <text:list>
            <text:list-item>
              <text:p text:style-name="P47">Convite digital só com texto</text:p>
            </text:list-item>
          </text:list>
        </text:list-item>
      </text:list>
      <text:p text:style-name="P48">O convite digital só com texto, para ser lido por leitor de tela, deverá ser elaborado com os seguintes itens, a fim de se tornar acessível à pessoa cega e de baixa visão:</text:p>
      <text:list text:style-name="LFO2" text:continue-numbering="true">
        <text:list-item>
          <text:p text:style-name="P49">O texto deve ser objetivo, com linguagem clara, sem erros de ortografia ou de gramática;</text:p>
        </text:list-item>
        <text:list-item>
          <text:p text:style-name="P50">Deve-se usar fontes limpas, sem serifa, como Arial e Verdana;</text:p>
        </text:list-item>
        <text:list-item>
          <text:p text:style-name="P51">Evitar fontes decoradas, distorcidas ou cursivas;</text:p>
        </text:list-item>
        <text:list-item>
          <text:p text:style-name="P52">Evitar colocar frases ou parágrafos em itálico;</text:p>
        </text:list-item>
        <text:list-item>
          <text:p text:style-name="P53">Usar bons contrastes entre fonte, fundo e demais elementos do layout.</text:p>
        </text:list-item>
      </text:list>
      <text:p text:style-name="P54"/>
      <text:soft-page-break/>
      <text:list text:style-name="LFO1" text:continue-numbering="true">
        <text:list-item>
          <text:list>
            <text:list-item>
              <text:p text:style-name="P55">Convite digital com formato de imagem e com artes gráficas</text:p>
            </text:list-item>
          </text:list>
        </text:list-item>
      </text:list>
      <text:p text:style-name="P56">No convite digital com formato de imagem e que contenha arte gráfica, as imagens devem ser nítidas e de alta qualidade, permitindo a leitura por pessoas com baixa visão.</text:p>
      <text:p text:style-name="P57">Para a acessibilidade por meio de leitor de tela deve-se fazer a descrição da imagem, uma vez que a ferramenta não consegue identificar os elementos gráficos e imagens, somente textos. O texto descritivo deve conter:</text:p>
      <text:list text:style-name="LFO2" text:continue-numbering="true">
        <text:list-item>
          <text:p text:style-name="P58">Descrição adequada da imagem, com informações claras e objetivas;</text:p>
        </text:list-item>
        <text:list-item>
          <text:p text:style-name="P59">Uso das hashtags #PraCegoVer e #PraTodosVerem antes do texto descritivo;</text:p>
        </text:list-item>
        <text:list-item>
          <text:p text:style-name="P60">Adjetivos ou expressões que remetam a sentimentos não devem ser utilizados, uma vez que a interpretação da imagem fica a cargo do usuário. Os elementos visuais devem ser descritos com objetividade e imparcialidade.</text:p>
        </text:list-item>
      </text:list>
      <text:p text:style-name="P61"><draw:frame draw:style-name="a1" draw:name="Imagem 1" text:anchor-type="as-char" svg:x="0in" svg:y="0in" svg:width="2.14167in" svg:height="1.56597in" style:rel-width="scale" style:rel-height="scale"><draw:image xlink:href="media/image2.png" xlink:type="simple" xlink:show="embed" xlink:actuate="onLoad"/><svg:title/><svg:desc/></draw:frame></text:p>
      <text:p text:style-name="P62"><text:span text:style-name="T63">Para todos verem: Imagem de um papel dentro de um envelope.</text:span></text:p>
      <text:soft-page-break/>
      <text:list text:style-name="LFO1" text:continue-numbering="true">
        <text:list-item>
          <text:list>
            <text:list-item>
              <text:p text:style-name="P64">Convite impresso</text:p>
            </text:list-item>
          </text:list>
        </text:list-item>
      </text:list>
      <text:p text:style-name="P65">O convite impresso, para ser acessível, deve ter as características elencadas no item 3.1 e possuir o texto e as artes gráficas descritas em braille.</text:p>
      <text:p text:style-name="P66"/>
      <text:list text:style-name="LFO1" text:continue-numbering="true">
        <text:list-item>
          <text:list>
            <text:list-item>
              <text:p text:style-name="P67">Convite impresso</text:p>
            </text:list-item>
          </text:list>
        </text:list-item>
      </text:list>
      <text:p text:style-name="P68">Para que o evento seja mais acessível, o convite digital e o impresso podem conter um link/QR Code para remeter o convidado a um formulário em que, além de confirmar a presença, seja possível informar se a pessoa tem deficiência, de qual tipo se trata e se requer algum tipo de apoio, além de um campo editável para mais informações que ela julgar necessárias.</text:p>
      <text:p text:style-name="P69">Lembrando que o texto do formulário deve ter as características do item 3.1.</text:p>
      <text:p text:style-name="P70"><draw:frame draw:style-name="a2" draw:name="Imagem 1" text:anchor-type="as-char" svg:x="0in" svg:y="0in" svg:width="2.05694in" svg:height="1.67014in" style:rel-width="scale" style:rel-height="scale"><draw:image xlink:href="media/image3.png" xlink:type="simple" xlink:show="embed" xlink:actuate="onLoad"/><svg:title/><svg:desc/></draw:frame></text:p>
      <text:p text:style-name="P71"><text:span text:style-name="T72">Para todos verem: Imagem de um papel. Ao fundo há vários envelopes.</text:span></text:p>
      <text:soft-page-break/>
      <text:list text:style-name="LFO1" text:continue-numbering="true">
        <text:list-item>
          <text:p text:style-name="P73">ACESSIBILIDADE DO ESPAÇO FÍSICO</text:p>
        </text:list-item>
      </text:list>
      <text:p text:style-name="P74">A acessibilidade do espaço físico do evento inicia com reserva de vagas de estacionamento para pessoas com deficiência física, idosos e gestantes. Essas vagas devem estar bem sinalizadas, inclusive com os símbolos internacionais, e localizadas próximas à entrada.</text:p>
      <text:p text:style-name="P75">Outro ponto é verificar se há soluções para transpor as barreiras arquitetônicas no acesso até a entrada e dentro do local do evento. Como exemplos, pode-se citar elevador externo e interno, rampas, corrimãos nas escadas, piso tátil, antiderrapante, não usar tapetes e passadeiras decorativas com as cerdas altas, etc.</text:p>
      <text:p text:style-name="P76">Os banheiros para pessoas com deficiência devem estar adequados, com fácil acesso, dimensões a possibilitar o giro da cadeira de rodas e indicação na porta, com uma pequena placa em braille perto da maçaneta, e a indicação de que é restrito a pessoas com deficiência.</text:p>
      <text:p text:style-name="P77">É muito importante essa restrição porque há pessoas com deficiência que precisam passar sonda, e para isso o banheiro tem que estar sempre bem higienizado para que não peguem algum tipo de infecção. Sempre lembrar de disponibilizar álcool gel 70º e assento com opção de papel descartável para cobri-lo.</text:p>
      <text:p text:style-name="P78">Os banheiros também precisam estar localizados o mais próximo possível ao ambiente do evento.</text:p>
      <text:p text:style-name="P79">É importante a colocação de placas ou cartazes com letras grandes e legíveis e placas em braille em pontos estratégicos, com indicação do ambiente onde ocorrerá o evento, das saídas de emergência, da localização das portas de saída e dos banheiros acessíveis.</text:p>
      <text:soft-page-break/>
      <text:p text:style-name="P80">Na primeira fila deverá haver espaço para cadeira de rodas e, ao lado, assento para acompanhante; locais reservados para pessoas com deficiência física, visual e auditiva, e assento para obesos. Esses espaços devem estar distribuídos na plateia, em lugares de fácil acesso, para que possa ocorrer interação com os demais convidados. Deve-se evitar que sejam colocados todos na primeira fila ou em local reservado para todas as pessoas com deficiência, provocando, sem querer, uma segregação.</text:p>
      <text:p text:style-name="P81">Para a pessoa com deficiência auditiva, o assento deve estar posicionado de forma a ter boa visibilidade do intérprete de libras. Já o espaço para a cadeira de rodas precisa estar em local de fácil acesso, com assento para acompanhante ao lado.</text:p>
      <text:p text:style-name="P82">No caso de haver, entre os convidados, uma pessoa com nanismo, deve-se perguntar qual local é mais confortável para ela e, se souber com antecedência de sua presença, buscar informações sobre como proceder.</text:p>
      <text:p text:style-name="P83">Por fim, os lugares para as pessoas com deficiência devem ser localizados próximos às rotas de fuga, garantindo a evacuação de forma segura.</text:p>
      <text:p text:style-name="P84">A lei exige que se reserve a seguinte quantidade de lugares para pessoas com deficiência e/ou mobilidade reduzida:</text:p>
      <text:p text:style-name="P85"/>
      <text:p text:style-name="P86">capacidade total de assentos:</text:p>
      <text:p text:style-name="P87">até 25: Espaço para pessoas com cadeira de rodas: 1; Assento para pessoas mobilidade reduzida: 1; Assentos para pessoas obesas: 1</text:p>
      <text:p text:style-name="P88">de 26 a 50: Espaço para pessoas com cadeira de rodas: 2; Assento para pessoas mobilidade reduzida: 1; Assentos para pessoas obesas: 1</text:p>
      <text:soft-page-break/>
      <text:p text:style-name="P89">de 51 a 100: Espaço para pessoas com cadeira de rodas: 3; Assento para pessoas mobilidade reduzida: 1; Assentos para pessoas obesas: 1</text:p>
      <text:p text:style-name="P90">de 101 a 200: Espaço para pessoas com cadeira de rodas: 4; Assento para pessoas mobilidade reduzida: 1; Assentos para pessoas obesas: 1</text:p>
      <text:p text:style-name="P91">de 201 a 500: Espaço para pessoas com cadeira de rodas: 2% do total; Assento para pessoas mobilidade reduzida: 1%; Assentos para pessoas obesas: 1%</text:p>
      <text:p text:style-name="P92">de 501 a 1.000: Espaço para pessoas com cadeira de rodas: 10 espaços mais 1% do que exceder 500; Assento para pessoas mobilidade reduzida: 1%; Assentos para pessoas obesas: 1%</text:p>
      <text:p text:style-name="P93">acima de 1.000: Espaço para pessoas com cadeira de rodas: 15 espaços mais 0,1% do que exceder 500; Assento para pessoas mobilidade reduzida: 10 assentos mais 0,1% do que exceder 1.000; Assentos para pessoas obesas: 10 assentos mais o que exceder 1.000</text:p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soft-page-break/>
      <text:list text:style-name="LFO1" text:continue-numbering="true">
        <text:list-item>
          <text:p text:style-name="P103">ACESSIBILIDADE COMUNICACIONAL NO EVENTO</text:p>
        </text:list-item>
      </text:list>
      <text:p text:style-name="P104">Na realização de um evento, o cerimonialista tenta prever todos os detalhes para que nada dê errado e que ocorra a satisfação de todos presentes, tanto em relação à forma de ser recebido, quanto ao evento em si.</text:p>
      <text:p text:style-name="P105">Até agora, foi visto como derrubar barreiras físicas que não permitem a inclusão das pessoas com deficiência no evento. Mas há outra que impede a socialização e participação da pessoa com deficiência visual, de baixa visão e auditiva: a barreira na comunicação.</text:p>
      <text:p text:style-name="P106">A barreira comunicacional é muito impactada pela barreira atitudinal, pois certas atitudes comportamentais podem prejudicar a interação com a pessoa com deficiência.</text:p>
      <text:p text:style-name="P107">O cerimonialista, no planejamento do evento, deve proceder de maneira que essa barreira e as demais elencadas, se não eliminadas, possam ser minimizadas para que se efetive a acessibilidade.</text:p>
      <text:p text:style-name="P108">A acessibilidade na comunicação ocorre quando os interlocutores se comunicam de modo que as pessoas com deficiência possam compreendê-los.</text:p>
      <text:p text:style-name="P109">A seguir, colocamos como fazer com que a comunicação seja inclusiva em um evento.</text:p>
      <text:p text:style-name="P110"/>
      <text:soft-page-break/>
      <text:list text:style-name="LFO1" text:continue-numbering="true">
        <text:list-item>
          <text:list>
            <text:list-item>
              <text:p text:style-name="P111">Sinalização e divulgação da acessibilidade do evento</text:p>
            </text:list-item>
          </text:list>
        </text:list-item>
      </text:list>
      <text:p text:style-name="P112"><text:span text:style-name="T113">Produza<text:s/></text:span><text:span text:style-name="T114">banner</text:span><text:span text:style-name="T115"><text:s/>e<text:s/></text:span><text:span text:style-name="T116">backdrop</text:span><text:span text:style-name="T117"><text:s/>com a identidade visual do evento com informações sobre o que é oferecido em termos de acessibilidade aos convidados, não exagerando no número de placas para não parecer que você está fazendo propaganda do que o seu evento oferece.</text:span></text:p>
      <text:p text:style-name="P118"><text:span text:style-name="T119">Pode ser colocado no<text:s/></text:span><text:span text:style-name="T120">banner</text:span><text:span text:style-name="T121"><text:s/>ou no<text:s/></text:span><text:span text:style-name="T122">backdrop</text:span><text:span text:style-name="T123"><text:s/>o mapa do local informando as áreas reservadas. Não coloque sigla, mas sim o símbolo internacional de acessibilidade e escreva ao lado “área reservada”.</text:span></text:p>
      <text:p text:style-name="P124">Nos assentos ou locais reservados para pessoas com deficiência e/ou mobilidade reduzida, deve ser colocado o símbolo internacional de acessibilidade.</text:p>
      <text:p text:style-name="P125">Abaixo, algumas acessibilidades que são oferecidas em eventos acessíveis:</text:p>
      <text:list text:style-name="LFO2" text:continue-numbering="true">
        <text:list-item>
          <text:p text:style-name="P126">Área de embarque e desembarque</text:p>
        </text:list-item>
        <text:list-item>
          <text:p text:style-name="P127">Área reservada</text:p>
        </text:list-item>
        <text:list-item>
          <text:p text:style-name="P128">Autodescrição</text:p>
        </text:list-item>
        <text:list-item>
          <text:p text:style-name="P129">Audiodescrição</text:p>
        </text:list-item>
        <text:list-item>
          <text:p text:style-name="P130">Banheiro adaptado</text:p>
        </text:list-item>
        <text:list-item>
          <text:p text:style-name="P131">Comunicação em braille ou audiobook</text:p>
        </text:list-item>
        <text:list-item>
          <text:p text:style-name="P132">Equipe orientada</text:p>
        </text:list-item>
        <text:list-item>
          <text:p text:style-name="P133">Estenotipia</text:p>
        </text:list-item>
        <text:list-item>
          <text:p text:style-name="P134">Guia vidente</text:p>
        </text:list-item>
        <text:list-item>
          <text:p text:style-name="P135">Guia intérprete de libras</text:p>
        </text:list-item>
        <text:list-item>
          <text:p text:style-name="P136">Obstáculos nivelados com rampas</text:p>
        </text:list-item>
        <text:list-item>
          <text:p text:style-name="P137">Vagas de estacionamento reservada</text:p>
        </text:list-item>
        <text:list-item>
          <text:p text:style-name="P138">Website adaptado</text:p>
        </text:list-item>
      </text:list>
      <text:p text:style-name="P139"/>
      <text:list text:style-name="LFO1" text:continue-numbering="true">
        <text:list-item>
          <text:list>
            <text:list-item>
              <text:p text:style-name="P140">Recepção</text:p>
            </text:list-item>
          </text:list>
        </text:list-item>
      </text:list>
      <text:p text:style-name="P141">As(os) recepcionistas que trabalham em um evento que seja acessível devem receber treinamento para saber como atender as pessoas com deficiência.</text:p>
      <text:p text:style-name="P142">É necessário ter pessoas destinadas para atender as pessoas com deficiência, que pergunte quais as suas necessidades e como desejam ser auxiliados, caso precisem.</text:p>
      <text:p text:style-name="P143">Quando falar com uma pessoa usuária de cadeira de rodas, se for possível, fique no mesmo nível, sentando-se ao lado ou se abaixando. Ao falar com uma pessoa com deficiência olhe para ela, e não para o seu acompanhante ou intérprete, e chame a pessoa pelo nome.</text:p>
      <text:soft-page-break/>
      <text:p text:style-name="P144">Providencie um(a) recepcionista ou guia para acompanhar pessoas com deficiência que desejarem usufruir do serviço. O ideal é que essas pessoas fiquem na área de credenciamento/recepção do evento e na área da plateia para auxiliar as pessoas com deficiência que já estão acomodadas em seus lugares.</text:p>
      <text:p text:style-name="P145">Solicite à segurança da entrada do evento para abordá-las gentilmente e informá-las sobre os serviços disponíveis. É importante que apenas os seguranças da entrada ou a(o) recepcionista da portaria façam isso, para que a pessoa com deficiência não fique sendo abordada várias vezes - a menos que ela procure.</text:p>
      <text:p text:style-name="P146">Na área da recepção/credenciamento deve haver pelo menos um intérprete de libras para dar atendimento e informações do evento e fazer o credenciamento.</text:p>
      <text:p text:style-name="P147"/>
      <text:list text:style-name="LFO1" text:continue-numbering="true">
        <text:list-item>
          <text:list>
            <text:list-item>
              <text:p text:style-name="P148">Autodescrição, Descrição do local do evento, Audiodescrição</text:p>
            </text:list-item>
          </text:list>
        </text:list-item>
      </text:list>
      <text:p text:style-name="P149">Iniciaremos com a diferenciação de autodescrição e audiodescrição baseada na Assessoria de Acessibilidade do Tribunal Superior do Trabalho:</text:p>
      <text:list text:style-name="LFO2" text:continue-numbering="true">
        <text:list-item>
          <text:p text:style-name="P150">Autodescrição: é quando a pessoa se descreve (cabelo, altura, cor de pele, vestuário) para que pessoas com deficiência visual possam formar uma imagem de quem está se descrevendo.</text:p>
        </text:list-item>
        <text:list-item>
          <text:p text:style-name="P151">Audiodescrição: também direcionada a cegos e pessoas com baixa visão, consiste em traduzir em palavras, via áudio, o que está em imagem. É usada em filmes, exposição de obras de arte, fotografias, etc.</text:p>
        </text:list-item>
        <text:list-item>
          <text:p text:style-name="P152">Descrição do local do evento: é uma descrição feita pelo mestre de cerimônias do local, passando à pessoa com deficiência visual uma noção espacial de onde ele se encontra e onde está ocorrendo o evento.</text:p>
        </text:list-item>
      </text:list>
      <text:p text:style-name="P153"/>
      <text:list text:style-name="LFO1" text:continue-numbering="true">
        <text:list-item>
          <text:list>
            <text:list-item>
              <text:list>
                <text:list-item>
                  <text:p text:style-name="P154">Autodescrição</text:p>
                </text:list-item>
              </text:list>
            </text:list-item>
          </text:list>
        </text:list-item>
      </text:list>
      <text:p text:style-name="P155">A autodescrição é importante para que a pessoa com deficiência visual possa ter noção do espaço do evento, das características físicas de quem está falando e em qual direção olhar. Para uma descrição de si, deve ser observado:</text:p>
      <text:list text:style-name="LFO2" text:continue-numbering="true">
        <text:list-item>
          <text:p text:style-name="P156">Em primeiro lugar, falar fora do microfone “Eu estou aqui”, para que a pessoa com deficiência visual possa se orientar espacialmente a respeito de onde você está falando;</text:p>
        </text:list-item>
        <text:list-item>
          <text:p text:style-name="P157">Fale seu nome e seu cargo antes de se descrever, pois a pessoa que estiver te ouvindo não consegue associar de imediato a voz com quem fala;</text:p>
        </text:list-item>
        <text:list-item>
          <text:p text:style-name="P158">Você deve fazer sua autodescrição da maneira como se entende, procurando detalhar as características mais marcantes;</text:p>
        </text:list-item>
        <text:list-item>
          <text:p text:style-name="P159">Ao se descrever, não leve muito tempo: fale de suas características físicas essenciais, a roupa que está vestindo e não faça um discurso sobre sua aparência;</text:p>
        </text:list-item>
      </text:list>
      <text:p text:style-name="P160">Ex: Meço 1,68, sou morena, magra, tenho olhos castanhos, cabelos longos e pretos, estou vestindo um vestido verde e sapatos pretos.</text:p>
      <text:list text:style-name="LFO2" text:continue-numbering="true">
        <text:list-item>
          <text:p text:style-name="P161">Este momento pode ser um pouco desconfortável, já que não se tem o costume de usar essa forma de acessibilidade. Porém, não faça brincadeiras como “eu sou bonito”, “meus cabelos eram pretos, agora sou careca”,<text:s/><text:soft-page-break/>“me pareço com tal artista”, “já fui mais magro”. Lembre-se de que uma pessoa precisa dessas informações para dar rosto a quem está falando.</text:p>
        </text:list-item>
      </text:list>
      <text:p text:style-name="P162"/>
      <text:list text:style-name="LFO1" text:continue-numbering="true">
        <text:list-item>
          <text:list>
            <text:list-item>
              <text:list>
                <text:list-item>
                  <text:p text:style-name="P163">Descrição do local do evento</text:p>
                </text:list-item>
              </text:list>
            </text:list-item>
          </text:list>
        </text:list-item>
      </text:list>
      <text:p text:style-name="P164">A descrição do local do evento não é audiodescrição. A descrição do local do evento é feita pelo mestre de cerimônia, que deve iniciar falando “eu estou aqui” fora do microfone, dizer o seu nome, informar que é o mestre de cerimônias e autodescrever-se.</text:p>
      <text:p text:style-name="P165">Em seguida, deve ser descrito de forma objetiva o espaço do evento, o local onde as pessoas estão para assisti-lo, a localização da mesa ou dispositivo de honra, o número de autoridades que a integrará e em qual momento oportuno serão informados seus nomes e cargos.</text:p>
      <text:p text:style-name="P166">Essas informações são importantes para a pessoa se localizar no ambiente.</text:p>
      <text:p text:style-name="P167"/>
      <text:list text:style-name="LFO1" text:continue-numbering="true">
        <text:list-item>
          <text:list>
            <text:list-item>
              <text:list>
                <text:list-item>
                  <text:p text:style-name="P168">Audiodescrição</text:p>
                </text:list-item>
              </text:list>
            </text:list-item>
          </text:list>
        </text:list-item>
      </text:list>
      <text:p text:style-name="P169">É um serviço contratado que oferece a descrição das imagens do evento, apresentando cada detalhe do cenário, do público, da movimentação, das cores, das emoções, do espaço dos acontecimentos, intercalando com a narração do evento, auxiliando a pessoa com deficiência visual a ter uma experiência similar à das pessoas com visão.<text:s/></text:p>
      <text:p text:style-name="P170">Atenção:</text:p>
      <text:soft-page-break/>
      <text:p text:style-name="P171">A audiodescrição não é uma narração convencional e deve ser feita por profissional especializado. Mesmo em eventos com narrador (mestre de cerimônia) ela deve ser adotada. Havendo a necessidade de buscar fornecedores nesta área, deve-se disponibilizar a este serviço uma área reservada. Também é necessário:</text:p>
      <text:list text:style-name="LFO2" text:continue-numbering="true">
        <text:list-item>
          <text:p text:style-name="P172">Cabine à prova de som, na qual o técnico trabalhará em uma tela de computador com as imagens do evento (não podem ser usados os telões disponibilizados ao público);</text:p>
        </text:list-item>
        <text:list-item>
          <text:p text:style-name="P173">Fones de ouvido receptores da fala do audiodescritor (operados em rádio e não a cabo) - geralmente o mesmo fornecedor disponibiliza. O cálculo é de 10 fones para eventos pequenos e 20 fones para eventos maiores. O fornecedor da audiodescrição enviará funcionário para montar o equipamento e será responsável pela distribuição e coleta de fones.</text:p>
        </text:list-item>
        <text:list-item>
          <text:p text:style-name="P174">O site do evento deve ser encaminhado para o técnico da audiodescrição com antecedência, bem como o pressbook com a maior quantidade de informações possível, a fim de que o técnico possa estudá-lo. Não esquecer de disponibilizar água e alimento ao técnico que ficará na cabine fazendo a audiodescrição.</text:p>
        </text:list-item>
      </text:list>
      <text:p text:style-name="P175"><draw:frame draw:style-name="a3" draw:name="Imagem 1" text:anchor-type="as-char" svg:x="0in" svg:y="0in" svg:width="2.50972in" svg:height="1.9625in" style:rel-width="scale" style:rel-height="scale"><draw:image xlink:href="media/image4.png" xlink:type="simple" xlink:show="embed" xlink:actuate="onLoad"/><svg:title/><svg:desc/></draw:frame></text:p>
      <text:p text:style-name="P176"><text:span text:style-name="T177">Para todos verem: Imagem de uma pessoa utilizando um fone de ouvindo na frente de uma tela e de um microfone.</text:span></text:p>
      <text:soft-page-break/>
      <text:list text:style-name="LFO1" text:continue-numbering="true">
        <text:list-item>
          <text:list>
            <text:list-item>
              <text:p text:style-name="P178">Uso de Intérpretes de Libras ou Legenda</text:p>
            </text:list-item>
          </text:list>
        </text:list-item>
      </text:list>
      <text:p text:style-name="P179">A assessora de Acessibilidade, Diversidade e Inclusão do TST, Ekaterini Sofoulis Hadjirallis Morita, explica o uso dessas ferramentas:</text:p>
      <text:p text:style-name="P180">“Os serviços de libras e legendas atendem a públicos diferentes. A libras é uma língua visual e gestual, utilizada por pessoas surdas não oralizadas (que não foram alfabetizadas no português), possibilitando uma compreensão profunda do conteúdo.</text:p>
      <text:p text:style-name="P181">As legendas são a transcrição textual de um áudio. Elas são úteis para pessoas surdas oralizadas (aquelas que foram alfabetizadas em português), para as que têm dificuldades auditivas, para pessoas com dificuldades cognitivas e necessidades específicas, como dislexia, TDAH e outras condições, além de serem uma opção para aqueles que têm dificuldades em ambientes ruidosos e precisam utilizar abafadores de som, por exemplo.</text:p>
      <text:p text:style-name="P182">Assim, cabe esclarecer que a legenda não substitui a necessidade de intérprete de libras em eventos - ambas são necessárias para a acessibilidade comunicacional ampla e plena.</text:p>
      <text:p text:style-name="P183">As legendas devem aparecer na mesma imagem do intérprete de libras transmitida nos telões do evento”, pontua.</text:p>
      <text:p text:style-name="P184">Deve-se cuidar para que ninguém passe na frente do intérprete de libras presencial para que não haja falhas ou barreiras na comunicação.</text:p>
      <text:p text:style-name="P185"/>
      <text:soft-page-break/>
      <text:p text:style-name="P186">COFFEE BREAK/COQUETEL</text:p>
      <text:p text:style-name="P187">Se o serviço de alimentação não for volante, a mesa de alimentos e bebidas devem estar em uma posição de fácil circulação, de preferência ao centro, e não nos cantos, com altura para a pessoa cadeirante encaixar sua cadeira e ter a possibilidade de girá-la. Sobre a mesa, os alimentos e bebidas devem estar ao alcance dos braços.</text:p>
      <text:p text:style-name="P188">As mesas devem ter entre 0,75m e 0,85m de altura, largura máxima de 0,55m e pés que permitam a aproximação e uso da mesa (item 4.6 da NBR 9050). É importante orientar quem for montar o buffet.</text:p>
      <text:p text:style-name="P189">Se o evento tiver menu, providenciar uma versão em braille. Há associação de cegos que costumam oferecer esse serviço.</text:p>
      <text:p text:style-name="P190">Se houver a presença de pessoas com deficiência auditiva e as comidas e bebidas estiverem dispostas em uma mesa central, disponibilizar mesas menores, auxiliares, ou suportes para apoio de copos e alimentos. A intenção é possibilitar a livre comunicação das pessoas que utilizam as duas mãos para se comunicar com a língua de sinais.</text:p>
      <text:p text:style-name="P191">Também é conveniente a presença de um intérprete de libras para permitir que as pessoas com deficiência auditiva possam interagir com os demais convidados.</text:p>
      <text:p text:style-name="Normal"><draw:frame draw:style-name="a4" draw:name="Imagem 1" text:anchor-type="as-char" svg:x="0in" svg:y="0in" svg:width="3.45278in" svg:height="1.30208in" style:rel-width="scale" style:rel-height="scale"><draw:image xlink:href="media/image5.png" xlink:type="simple" xlink:show="embed" xlink:actuate="onLoad"/><svg:title/><svg:desc/></draw:frame></text:p>
      <text:p text:style-name="Normal"><text:span text:style-name="T192">Para todos verem: Imagem de uma bandeja com várias comidas e bebidas em cima.</text:span></text:p>
      <text:soft-page-break/>
      <text:p text:style-name="Normal"><text:span text:style-name="T193">CHECKLIST</text:span></text:p>
      <text:p text:style-name="P194">O checklist é muito importante em qualquer evento que será realizado; é o guia para não se perder nos preparativos. Na checagem geral, deve-se fazer à parte um checklist para abranger as demandas necessárias para a acessibilidade do evento.</text:p>
      <text:list text:style-name="LFO2" text:continue-numbering="true">
        <text:list-item>
          <text:p text:style-name="P195">Público-alvo: prever as pessoas com deficiência e suas necessidades.</text:p>
        </text:list-item>
        <text:list-item>
          <text:p text:style-name="P196">Lista de autoridades: verificar se há autoridades com deficiência, bem como suas necessidades. Procurar saber com os assessores próximos se será preciso disponibilizar ajuda, se haverá acompanhante, etc.</text:p>
        </text:list-item>
      </text:list>
      <text:p text:style-name="P197">No caso da autoridade integrar a mesa de honra e fazer uso da palavra, tomar as providências necessárias para facilitar sua acomodação e uso da fala.</text:p>
      <text:list text:style-name="LFO2" text:continue-numbering="true">
        <text:list-item>
          <text:p text:style-name="P198">Convite: fazer convite inclusivo, na forma descrita no item 3, atentando-se aos seguintes detalhes:</text:p>
        </text:list-item>
      </text:list>
      <text:p text:style-name="P199">fonte utilizada;</text:p>
      <text:p text:style-name="P200">link/QR Code;</text:p>
      <text:p text:style-name="P201">formulário para coleta de informações sobre o convidado (se possui deficiência, se precisa de ajuda, campo editável para observação);</text:p>
      <text:p text:style-name="P202">informar as acessibilidades que terá o local e o evento em si;</text:p>
      <text:p text:style-name="P203">nos convites ou ofícios enviados a autoridades que poderão fazer uso da palavra, falar da importância e convidar a fazerem sua autodescrição;</text:p>
      <text:soft-page-break/>
      <text:p text:style-name="P204">priorizar o convite por e-mail para torná-lo mais acessível pelo uso do leitor de tela.</text:p>
      <text:list text:style-name="LFO2" text:continue-numbering="true">
        <text:list-item>
          <text:p text:style-name="P205">Confirmações de presença:</text:p>
        </text:list-item>
      </text:list>
      <text:p text:style-name="P206">listar os convidados com deficiência com informações como nome, tipo de deficiência, campo para observações, contato para caso de necessidade;</text:p>
      <text:p text:style-name="P207">projetar o que for necessário para acessibilidade desses convidados, inclusive o local e número de assentos.</text:p>
      <text:list text:style-name="LFO2" text:continue-numbering="true">
        <text:list-item>
          <text:p text:style-name="P208">Acessibilidade arquitetônica do local do evento (verificar, providenciar ou adaptar):</text:p>
        </text:list-item>
      </text:list>
      <text:p text:style-name="P209">rampa de acesso;</text:p>
      <text:p text:style-name="P210">corrimãos nas escadas;</text:p>
      <text:p text:style-name="P211">elevadores internos e externos;</text:p>
      <text:p text:style-name="P212">pisos táteis para pessoas com deficiência;</text:p>
      <text:p text:style-name="P213">banheiro adaptado e exclusivo para uso de pessoas com deficiência (com placa informando), sinalizado com o símbolo internacional e em</text:p>
      <text:p text:style-name="P214">braille ao lado da maçaneta;</text:p>
      <text:p text:style-name="P215">local de embarque e desembarque seguro;</text:p>
      <text:p text:style-name="P216">vagas reservadas e sinalizadas com identificação internacional;</text:p>
      <text:p text:style-name="P217">placas de orientações com mapa dos banheiros e locais de assentos para pessoas com deficiência;</text:p>
      <text:p text:style-name="P218">placa em braille com informações sobre a acessibilidade do local do evento;</text:p>
      <text:soft-page-break/>
      <text:p text:style-name="P219">marcar os locais de assento com sinais internacionais de identificação condizentes com a deficiência.</text:p>
      <text:p text:style-name="P220"><draw:frame draw:style-name="a5" draw:name="Imagem 1" text:anchor-type="as-char" svg:x="0in" svg:y="0in" svg:width="5.91528in" svg:height="2.32986in" style:rel-width="scale" style:rel-height="scale"><draw:image xlink:href="media/image6.png" xlink:type="simple" xlink:show="embed" xlink:actuate="onLoad"/><svg:title/><svg:desc/></draw:frame>[</text:p>
      <text:p text:style-name="P221"><text:span text:style-name="T222">Para todos verem: Imagem em que na parte esquerda há uma pessoa utilizando cadeira de rodas subindo uma rampa e na parte direita há uma pessoa subindo escadas.<text:s/></text:span></text:p>
      <text:p text:style-name="P223"/>
      <text:list text:style-name="LFO2" text:continue-numbering="true">
        <text:list-item>
          <text:p text:style-name="P224">Intérprete de Libras:</text:p>
        </text:list-item>
      </text:list>
      <text:p text:style-name="P225">providenciar com antecedência o profissional intérprete de libras. Dependendo do formato do evento, poderá ter intérprete presencial ou online, ou os dois;</text:p>
      <text:p text:style-name="P226">programar com o setor audiovisual a legenda na transmissão do evento e o intérprete de libras online;</text:p>
      <text:p text:style-name="P227">se houver audiodescrição, contratar profissionais habilitados, verificando a média de convidados deficientes visuais que precisarão de fones de ouvido;</text:p>
      <text:soft-page-break/>
      <text:p text:style-name="P228">providenciar local de fácil visualização do intérprete de libras presencial e online.</text:p>
      <text:list text:style-name="LFO2" text:continue-numbering="true">
        <text:list-item>
          <text:p text:style-name="P229">Receptivo de Convidados:</text:p>
        </text:list-item>
      </text:list>
      <text:p text:style-name="P230">providenciar treinamento do receptivo de convidados para receber e atender os convidados com deficiência;</text:p>
      <text:p text:style-name="P231">providenciar um ou mais recepcionistas preparados para atender somente convidados com deficiência, idosos, gestantes e com filho ao colo, tendo uma fila para esse fim;</text:p>
      <text:p text:style-name="P232">providenciar intérprete de libras para ajudar os recepcionistas no atendimento e credenciamento dos convidados com deficiência;</text:p>
      <text:p text:style-name="P233">providenciar recepcionista que conheça a linguagem de libras para acompanhar até o assento reservado e disponibilizar um recepcionista no recinto onde fica a platéia, que também conheça a linguagem de libras, para orientações aos convidados;</text:p>
      <text:p text:style-name="P234">providenciar uma pessoa que gerencie essas demandas.</text:p>
      <text:p text:style-name="P235"/>
      <text:p text:style-name="P236"/>
      <text:p text:style-name="P237"/>
      <text:soft-page-break/>
      <text:p text:style-name="P238">CONCLUSÃO</text:p>
      <text:p text:style-name="P239">Esta cartilha apresenta orientações práticas que podem ser implementadas por organizadores e equipes de eventos para eliminar barreiras e proporcionar experiências positivas para todas as pessoas participantes. Lembramos que acessibilidade não é somente uma obrigação legal, mas um compromisso ético e humano que beneficia não apenas as pessoas com deficiência, mas toda a sociedade.</text:p>
      <text:p text:style-name="P240">Ao promover a acessibilidade nos eventos, estaremos contribuindo para um mundo mais justo, empático e inclusivo para todos. Não podemos esquecer que todas as pessoas que participam do evento devem ter a oportunidade de levar consigo a lembrança de um momento alegre e prazeroso.</text:p>
      <text:p text:style-name="Normal"><text:span text:style-name="T241"><draw:frame draw:style-name="a6" draw:name="Imagem 1" text:anchor-type="as-char" svg:x="0in" svg:y="0in" svg:width="3.05694in" svg:height="2.26389in" style:rel-width="scale" style:rel-height="scale"><draw:image xlink:href="media/image7.png" xlink:type="simple" xlink:show="embed" xlink:actuate="onLoad"/><svg:title/><svg:desc/></draw:frame></text:span></text:p>
      <text:p text:style-name="Normal"><text:span text:style-name="T242">Para todos verem: Imagem em que na parte esquerda há um homem vestindo uma camisa azul segurando um tablet e na parte direita há uma mulher vestindo óculos escuros e uma camisa vermelha segurando uma bengala.</text:span></text:p>
      <text:soft-page-break/>
      <text:p text:style-name="Normal"><text:span text:style-name="T243">Idealização e Redação: Nádia Comiotto</text:span></text:p>
      <text:p text:style-name="P244">Revisão: Camila Velloso</text:p>
      <text:p text:style-name="P245">Diagramação e Finalização: Diogo Pereira</text:p>
      <text:p text:style-name="P246">Adaptação para documento acessível: Ivan Salles de Rezende</text:p>
      <text:p text:style-name="P247">2025</text:p>
      <text:p text:style-name="P248">Administração do TRT-SC</text:p>
      <text:p text:style-name="P249">Presidente: Des. Amarildo Carlos de Lima</text:p>
      <text:p text:style-name="P250">Vice-presidente: Desa. Quézia de Araújo Nieves Gonzalez</text:p>
      <text:p text:style-name="P251">Corregedor: Des. Narbal Antonio de Mendonça Fileti</text:p>
      <text:p text:style-name="P252"/>
      <text:p text:style-name="P253"/>
      <text:p text:style-name="P254">TRT-12ª REGIÃO<text:s/></text:p>
      <text:p text:style-name="P255">Santa Catarina</text:p>
      <text:p text:style-name="P256"/>
      <text:p text:style-name="P257"/>
      <text:p text:style-name="P258"/>
      <text:soft-page-break/>
      <text:p text:style-name="P259">TRT-12ª REGIÃO<text:s/></text:p>
      <text:p text:style-name="P260">Santa Catarina</text:p>
      <text:p text:style-name="P261"/>
      <text:p text:style-name="P262"/>
      <text:p text:style-name="P263">CHECKLIST DE ACESSIBILIDADE EM EVENTOS<text:s/></text:p>
      <text:p text:style-name="P264">Cerimonial</text:p>
      <text:p text:style-name="P265">DAAC / SEAP / TRT / SC</text:p>
      <text:p text:style-name="P266">Checklist</text:p>
      <text:soft-page-break/>
      <text:p text:style-name="P267">Acessibilidade em Eventos</text:p>
      <text:p text:style-name="P268"/>
      <text:p text:style-name="P269">DICAS</text:p>
      <text:list text:style-name="LFO3" text:continue-numbering="true">
        <text:list-item>
          <text:p text:style-name="P270">Utilize o termo PESSOA COM DEFICIÊNCIA</text:p>
        </text:list-item>
        <text:list-item>
          <text:p text:style-name="P271">Evite siglas (PNE e PCDs) e os termos “deficiente” e “pessoa portadora de necessidades especiais”</text:p>
        </text:list-item>
      </text:list>
      <text:p text:style-name="Normal"/>
      <text:list text:style-name="LFO4" text:continue-numbering="true">
        <text:list-item>
          <text:p text:style-name="P272">AUTORIDADES COM DEFICIÊNCIA / DIFICULDADE DE LOCOMOÇÃO</text:p>
        </text:list-item>
      </text:list>
      <text:p text:style-name="Normal"><text:span text:style-name="T273">☐</text:span><text:span text:style-name="T274"><text:s/>Física</text:span></text:p>
      <text:p text:style-name="Normal"><text:span text:style-name="T275">☐</text:span><text:span text:style-name="T276"><text:s/>Visual</text:span></text:p>
      <text:p text:style-name="Normal"><text:span text:style-name="T277">☐</text:span><text:span text:style-name="T278"><text:s/>Auditiva<text:s/></text:span></text:p>
      <text:p text:style-name="Normal"><text:span text:style-name="T279">☐</text:span><text:span text:style-name="T280"><text:s/>Intelectual</text:span></text:p>
      <text:soft-page-break/>
      <text:p text:style-name="Normal"><text:span text:style-name="T281">☐</text:span><text:span text:style-name="T282"><text:s/>Dificuldade de locomoção</text:span></text:p>
      <text:p text:style-name="Normal"><text:span text:style-name="T283"><text:s text:c="5"/></text:span><text:span text:style-name="T284">☐</text:span><text:span text:style-name="T285"><text:s/>Idoso</text:span></text:p>
      <text:p text:style-name="Normal"><text:span text:style-name="T286"><text:s text:c="5"/></text:span><text:span text:style-name="T287">☐</text:span><text:span text:style-name="T288"><text:s/>Gestante</text:span></text:p>
      <text:p text:style-name="Normal"><text:span text:style-name="T289"><text:s text:c="4"/></text:span><text:span text:style-name="T290">☐</text:span><text:span text:style-name="T291"><text:s/>Pessoa obesa</text:span></text:p>
      <text:p text:style-name="P292"/>
      <text:list text:style-name="LFO4" text:continue-numbering="true">
        <text:list-item>
          <text:p text:style-name="P293">PÚBLICO-ALVO COM DEFICIÊNCIA / DIFICULDADE DE LOCOMOÇÃO</text:p>
        </text:list-item>
      </text:list>
      <text:p text:style-name="Normal"><text:span text:style-name="T294">☐</text:span><text:span text:style-name="T295"><text:s/>Física</text:span></text:p>
      <text:p text:style-name="Normal"><text:span text:style-name="T296">☐</text:span><text:span text:style-name="T297"><text:s/>Visual</text:span></text:p>
      <text:p text:style-name="Normal"><text:span text:style-name="T298">☐</text:span><text:span text:style-name="T299"><text:s/>Auditiva<text:s/></text:span></text:p>
      <text:p text:style-name="Normal"><text:span text:style-name="T300">☐</text:span><text:span text:style-name="T301"><text:s/>Intelectual</text:span></text:p>
      <text:p text:style-name="Normal"><text:span text:style-name="T302">☐</text:span><text:span text:style-name="T303"><text:s/>Dificuldade de locomoção</text:span></text:p>
      <text:p text:style-name="Normal"><text:span text:style-name="T304"><text:s text:c="5"/></text:span><text:span text:style-name="T305">☐</text:span><text:span text:style-name="T306"><text:s/>Idoso</text:span></text:p>
      <text:soft-page-break/>
      <text:p text:style-name="Normal"><text:span text:style-name="T307"><text:s text:c="5"/></text:span><text:span text:style-name="T308">☐</text:span><text:span text:style-name="T309"><text:s/>Gestante</text:span></text:p>
      <text:p text:style-name="Normal"><text:span text:style-name="T310"><text:s text:c="4"/></text:span><text:span text:style-name="T311">☐</text:span><text:span text:style-name="T312"><text:s/>Pessoa obesa</text:span></text:p>
      <text:p text:style-name="Normal"><text:span text:style-name="T313"><text:s text:c="4"/></text:span><text:span text:style-name="T314">☐</text:span><text:span text:style-name="T315"><text:s/>Pessoa com criança de colo</text:span></text:p>
      <text:p text:style-name="Normal"/>
      <text:list text:style-name="LFO4" text:continue-numbering="true">
        <text:list-item>
          <text:p text:style-name="P316">CONVITE</text:p>
        </text:list-item>
      </text:list>
      <text:p text:style-name="Normal"><text:span text:style-name="T317">☐</text:span><text:span text:style-name="T318"><text:s/>Informar as acessibilidades do local e do evento</text:span></text:p>
      <text:p text:style-name="Normal"><text:span text:style-name="T319">☐</text:span><text:span text:style-name="T320"><text:s/>Aos que farão uso da palavra, informar a importância e convidar a fazerem a autodescrição antes do discurso</text:span></text:p>
      <text:p text:style-name="Normal"><text:span text:style-name="T321">☐</text:span><text:span text:style-name="T322"><text:s/>Enviar às autoridades que farão o uso da palavra link para o vídeo sobre autodescrição e discursos curtos</text:span></text:p>
      <text:p text:style-name="Normal"/>
      <text:p text:style-name="P323">DICA</text:p>
      <text:p text:style-name="P324">Sugere-se a utilização de convites enviados por email e o uso de link/QR Code no convite digital e no impresso. Isso permite direcionar o convidado a um formulário para confirmação de presença e obtenção de informações pessoais (ex.: se é pessoa com deficiência, qual o tipo da deficiência, se necessita de ajuda e se deseja fazer alguma observação).</text:p>
      <text:p text:style-name="Normal"/>
      <text:soft-page-break/>
      <text:list text:style-name="LFO4" text:continue-numbering="true">
        <text:list-item>
          <text:list>
            <text:list-item>
              <text:p text:style-name="P325">Convite digital só com texto</text:p>
            </text:list-item>
          </text:list>
        </text:list-item>
      </text:list>
      <text:p text:style-name="Normal"><text:span text:style-name="T326">☐</text:span><text:span text:style-name="T327"><text:s/>Texto objetivo e linguagem simples</text:span></text:p>
      <text:p text:style-name="Normal"><text:span text:style-name="T328">☐</text:span><text:span text:style-name="T329"><text:s/>Fontes limpas, sem serifa e sem itálico (Arial ou Verdana)</text:span></text:p>
      <text:p text:style-name="Normal"><text:span text:style-name="T330">☐</text:span><text:span text:style-name="T331"><text:s/>Contraste entre fonte, fundo e demais elementos do layout</text:span></text:p>
      <text:p text:style-name="Normal"/>
      <text:list text:style-name="LFO4" text:continue-numbering="true">
        <text:list-item>
          <text:list>
            <text:list-item>
              <text:p text:style-name="P332">Convite digital com formato de imagem e com artes gráficas</text:p>
            </text:list-item>
          </text:list>
        </text:list-item>
      </text:list>
      <text:p text:style-name="Normal"><text:span text:style-name="T333">☐</text:span><text:span text:style-name="T334"><text:s/>Imagem nítida e de alta qualidade</text:span></text:p>
      <text:p text:style-name="Normal"><text:span text:style-name="T335">☐</text:span><text:span text:style-name="T336"><text:s/>Descrição da imagem de forma clara, objetiva e imparcial, por meio de texto alternativo à imagem</text:span></text:p>
      <text:p text:style-name="Normal"><text:span text:style-name="T337">☐</text:span><text:span text:style-name="T338"><text:s/>Informar que o e-mail é acessível</text:span></text:p>
      <text:p text:style-name="Normal"/>
      <text:list text:style-name="LFO4" text:continue-numbering="true">
        <text:list-item>
          <text:list>
            <text:list-item>
              <text:p text:style-name="P339">Convite impresso</text:p>
            </text:list-item>
          </text:list>
        </text:list-item>
      </text:list>
      <text:soft-page-break/>
      <text:p text:style-name="Normal"><text:span text:style-name="T340">☐</text:span><text:span text:style-name="T341"><text:s/>Texto objetivo e linguagem clara</text:span></text:p>
      <text:p text:style-name="Normal"><text:span text:style-name="T342">☐</text:span><text:span text:style-name="T343"><text:s/>Fontes limpas, sem serifa e sem itálico (Arial ou Verdana)</text:span></text:p>
      <text:p text:style-name="Normal"><text:span text:style-name="T344">☐</text:span><text:span text:style-name="T345"><text:s/>Contraste entre fonte, fundo e demais elementos do layout</text:span></text:p>
      <text:p text:style-name="Normal"><text:span text:style-name="T346">☐</text:span><text:span text:style-name="T347"><text:s/>Texto em braille</text:span></text:p>
      <text:p text:style-name="Normal"><text:span text:style-name="T348">☐</text:span><text:span text:style-name="T349"><text:s/>Descrição da imagem em braile</text:span></text:p>
      <text:p text:style-name="P350"/>
      <text:list text:style-name="LFO4" text:continue-numbering="true">
        <text:list-item>
          <text:list>
            <text:list-item>
              <text:p text:style-name="P351">Formulário de confirmação de presença</text:p>
            </text:list-item>
          </text:list>
        </text:list-item>
      </text:list>
      <text:p text:style-name="Normal"><text:span text:style-name="T352">☐</text:span><text:span text:style-name="T353"><text:s/>Texto objetivo e linguagem simples</text:span></text:p>
      <text:p text:style-name="Normal"><text:span text:style-name="T354">☐</text:span><text:span text:style-name="T355"><text:s/>Fontes limpas, sem serifa e sem itálico (Arial ou Verdana)</text:span></text:p>
      <text:p text:style-name="Normal"><text:span text:style-name="T356">☐</text:span><text:span text:style-name="T357"><text:s/>Contraste entre fonte, fundo e demais elementos do layout</text:span></text:p>
      <text:p text:style-name="P358"/>
      <text:list text:style-name="LFO4" text:continue-numbering="true">
        <text:list-item>
          <text:p text:style-name="P359">CONFIRMAÇÕES DE PRESENÇA</text:p>
        </text:list-item>
      </text:list>
      <text:p text:style-name="Normal"><text:span text:style-name="T360">☐</text:span><text:span text:style-name="T361"><text:s/>Lista de convidados com deficiência contendo nome, tipo de deficiência, campo para as observações e contato para caso de necessidade</text:span></text:p>
      <text:soft-page-break/>
      <text:p text:style-name="Normal"><text:span text:style-name="T362">☐</text:span><text:span text:style-name="T363"><text:s/>Número de pessoas com deficiência</text:span></text:p>
      <text:p text:style-name="Normal"/>
      <text:list text:style-name="LFO4" text:continue-numbering="true">
        <text:list-item>
          <text:p text:style-name="P364">ESPAÇO FÍSICO</text:p>
        </text:list-item>
      </text:list>
      <text:p text:style-name="Normal"/>
      <text:list text:style-name="LFO4" text:continue-numbering="true">
        <text:list-item>
          <text:list>
            <text:list-item>
              <text:p text:style-name="P365">Estacionamento</text:p>
            </text:list-item>
          </text:list>
        </text:list-item>
      </text:list>
      <text:p text:style-name="Normal"><text:span text:style-name="T366">☐</text:span><text:span text:style-name="T367"><text:s/>Reserva de vagas de estacionamento para pessoas com deficiência física, idosos, gestantes e pessoa com criança de colo</text:span></text:p>
      <text:p text:style-name="Normal"><text:span text:style-name="T368">☐</text:span><text:span text:style-name="T369"><text:s/>Vagas bem sinalizadas e próximas à entrada do evento</text:span></text:p>
      <text:p text:style-name="Normal"><text:span text:style-name="T370">☐</text:span><text:span text:style-name="T371"><text:s/>Utilização dos símbolos internacionais</text:span></text:p>
      <text:p text:style-name="Normal"/>
      <text:list text:style-name="LFO4" text:continue-numbering="true">
        <text:list-item>
          <text:list>
            <text:list-item>
              <text:p text:style-name="P372">Espaços internos</text:p>
            </text:list-item>
          </text:list>
        </text:list-item>
      </text:list>
      <text:p text:style-name="Normal"><text:span text:style-name="T373">☐</text:span><text:span text:style-name="T374"><text:s/>Retirar tapetes e passadeiras de locais de trânsito</text:span></text:p>
      <text:p text:style-name="Normal"><text:span text:style-name="T375">☐</text:span><text:span text:style-name="T376"><text:s/>Verificar necessidade de colocação de tablado, rampas e corrimãos</text:span></text:p>
      <text:p text:style-name="Normal"><text:span text:style-name="T377">☐</text:span><text:span text:style-name="T378"><text:s/>Placa para o banheiro de acesso restrito à pessoa com deficiência (o mais próximos possível ao ambiente do evento)</text:span></text:p>
      <text:soft-page-break/>
      <text:p text:style-name="Normal"><text:span text:style-name="T379">☐</text:span><text:span text:style-name="T380"><text:s/>Placa em braille para o banheiro de acesso restrito à pessoa com deficiência - colocar próximo da maçaneta</text:span></text:p>
      <text:p text:style-name="Normal"><text:span text:style-name="T381">☐</text:span><text:span text:style-name="T382"><text:s/>Álcool em gel 70%</text:span></text:p>
      <text:p text:style-name="Normal"><text:span text:style-name="T383">☐</text:span><text:span text:style-name="T384"><text:s/>Papel descartável para assento</text:span></text:p>
      <text:p text:style-name="Normal"><text:span text:style-name="T385">☐</text:span><text:span text:style-name="T386"><text:s/>Placas ou cartazes com letras grandes e legíveis e placas em braille em pontos estratégicos, com indicação do ambiente onde ocorrerá o evento, das saídas de emergência, da localização das portas de saída e dos banheiros acessíveis</text:span></text:p>
      <text:p text:style-name="Normal"><text:span text:style-name="T387">☐</text:span><text:span text:style-name="T388"><text:s/>Garantir ambiente espaçoso</text:span></text:p>
      <text:p text:style-name="P389"/>
      <text:list text:style-name="LFO4" text:continue-numbering="true">
        <text:list-item>
          <text:list>
            <text:list-item>
              <text:p text:style-name="P390">Reserva de assentos</text:p>
            </text:list-item>
          </text:list>
        </text:list-item>
      </text:list>
      <text:p text:style-name="Normal"><text:span text:style-name="T391">☐</text:span><text:span text:style-name="T392"><text:s/>Espaço para cadeira de rodas e, ao lado, assento para acompanhante na primeira fileira</text:span></text:p>
      <text:p text:style-name="Normal"><text:span text:style-name="T393">☐</text:span><text:span text:style-name="T394"><text:s/>Assentos na primeira fila e em lugares estratégicos na plateia reservados para pessoas com deficiência física, visual e auditiva e para pessoas obesas</text:span></text:p>
      <text:p text:style-name="Normal"><text:span text:style-name="T395">☐</text:span><text:span text:style-name="T396"><text:s/>Assento com boa visibilidade do intérprete de libras para pessoa com deficiência auditiva</text:span></text:p>
      <text:p text:style-name="Normal"><text:span text:style-name="T397">☐</text:span><text:span text:style-name="T398"><text:s/>Perguntar à pessoa com nanismo qual o local mais confortável para ela</text:span></text:p>
      <text:soft-page-break/>
      <text:p text:style-name="Normal"><text:span text:style-name="T399"><text:line-break/></text:span><text:span text:style-name="T400">DICAS</text:span></text:p>
      <text:p text:style-name="P401">Nos assentos ou locais reservados para pessoas com deficiência e/ou mobilidade reduzida, deve ser colocado o símbolo internacional de acessibilidade. Não utilizar siglas.</text:p>
      <text:p text:style-name="P402">Lugares de pessoas com deficiência devem estar perto das rotas de fuga, garantindo a evacuação de forma segura.</text:p>
      <text:p text:style-name="P403"/>
      <text:p text:style-name="P404">Reserva de assentos para pessoas com deficiência e/ou mobilidade reduzida:</text:p>
      <text:p text:style-name="P405">Capacidade total de assentos:</text:p>
      <text:p text:style-name="P406">até 25: Espaço para pessoas com cadeira de rodas: 1; Assento para pessoas mobilidade reduzida: 1; Assentos para pessoas obesas: 1</text:p>
      <text:p text:style-name="P407">de 26 a 50: Espaço para pessoas com cadeira de rodas: 2; Assento para pessoas mobilidade reduzida: 1; Assentos para pessoas obesas: 1</text:p>
      <text:p text:style-name="P408">de 51 a 100: Espaço para pessoas com cadeira de rodas: 3; Assento para pessoas mobilidade reduzida: 1; Assentos para pessoas obesas: 1</text:p>
      <text:p text:style-name="P409">de 101 a 200: Espaço para pessoas com cadeira de rodas: 4; Assento para pessoas mobilidade reduzida: 1; Assentos para pessoas obesas: 1</text:p>
      <text:soft-page-break/>
      <text:p text:style-name="P410">de 201 a 500: Espaço para pessoas com cadeira de rodas: 2% do total; Assento para pessoas mobilidade reduzida: 1%; Assentos para pessoas obesas: 1%</text:p>
      <text:p text:style-name="P411">de 501 a 1.000: Espaço para pessoas com cadeira de rodas: 10 espaços mais 1% do que exceder 500; Assento para pessoas mobilidade reduzida: 1%; Assentos para pessoas obesas: 1%</text:p>
      <text:p text:style-name="P412">acima de 1.000: Espaço para pessoas com cadeira de rodas: 15 espaços mais 0,1% do que exceder 500; Assento para pessoas mobilidade reduzida: 10 assentos mais 0,1% do que exceder 1.000; Assentos para pessoas obesas: 10 assentos mais o que exceder 1.000</text:p>
      <text:p text:style-name="P413"/>
      <text:list text:style-name="LFO4" text:continue-numbering="true">
        <text:list-item>
          <text:p text:style-name="P414">ACESSIBILIDADE COMUNICACIONAL</text:p>
        </text:list-item>
      </text:list>
      <text:p text:style-name="Normal"><text:span text:style-name="T415">☐</text:span><text:span text:style-name="T416"><text:s/>Banner e backdrop informando o que o evento oferece em termos de acessibilidade e com o mapa do local informando as áreas reservadas</text:span></text:p>
      <text:p text:style-name="Normal"><text:span text:style-name="T417">☐</text:span><text:span text:style-name="T418"><text:s/>Audiodescrição</text:span></text:p>
      <text:p text:style-name="Normal"><text:span text:style-name="T419"><text:s text:c="4"/></text:span><text:span text:style-name="T420">☐</text:span><text:span text:style-name="T421"><text:s/>Contratação</text:span></text:p>
      <text:p text:style-name="Normal"><text:span text:style-name="T422"><text:s text:c="4"/></text:span><text:span text:style-name="T423">☐</text:span><text:span text:style-name="T424"><text:s/>Disponibilizar a este serviço uma área reservada</text:span></text:p>
      <text:p text:style-name="Normal"><text:span text:style-name="T425"><text:s text:c="4"/></text:span><text:span text:style-name="T426">☐</text:span><text:span text:style-name="T427"><text:s/>Cabine à prova de som, com tela de computador instalada na cabine com as imagens do evento (não pode ser usado os telões disponibilizados ao público)</text:span></text:p>
      <text:soft-page-break/>
      <text:p text:style-name="Normal"><text:span text:style-name="T428"><text:s text:c="4"/></text:span><text:span text:style-name="T429">☐</text:span><text:span text:style-name="T430"><text:s/>Fones de ouvido receptores da fala do audiodescritor (operados em rádio e não a cabo), geralmente o mesmo fornecedor disponibiliza. O cálculo é de 10 fones para eventos pequenos e 20 fones para eventos maiores</text:span></text:p>
      <text:p text:style-name="Normal"><text:span text:style-name="T431"><text:s text:c="4"/></text:span><text:span text:style-name="T432">☐</text:span><text:span text:style-name="T433"><text:s/>Fornecedor da audiodescrição enviará funcionário para montar o equipamento e também será responsável pela distribuição e coleta de fones</text:span></text:p>
      <text:p text:style-name="Normal"><text:span text:style-name="T434"><text:s text:c="4"/></text:span><text:span text:style-name="T435">☐</text:span><text:span text:style-name="T436"><text:s/>Enviar para o técnico da audiodescrição o site do evento com antecedência, bem como o pressbook com a maior quantidade de informações sobre o evento, para que o técnico possa estudá-lo. Não esquecendo de, dependendo do tempo do evento, disponibilizar água e alimento para o técnico que ficará direto na cabine fazendo a audiodescrição</text:span></text:p>
      <text:p text:style-name="Normal"><text:span text:style-name="T437">☐</text:span><text:span text:style-name="T438"><text:s/>Comunicação em braille ou audiobook</text:span></text:p>
      <text:p text:style-name="Normal"><text:span text:style-name="T439">☐</text:span><text:span text:style-name="T440"><text:s/>Estenotipia</text:span></text:p>
      <text:p text:style-name="Normal"><text:span text:style-name="T441">☐</text:span><text:span text:style-name="T442"><text:s/>Vidente</text:span></text:p>
      <text:p text:style-name="Normal"><text:span text:style-name="T443">☐</text:span><text:span text:style-name="T444"><text:s/>Intérprete de libras</text:span></text:p>
      <text:p text:style-name="Normal"><text:span text:style-name="T445"><text:s text:c="4"/></text:span><text:span text:style-name="T446">☐</text:span><text:span text:style-name="T447"><text:s/>Solicitar até 48 horas antes do evento</text:span></text:p>
      <text:p text:style-name="Normal"><text:span text:style-name="T448"><text:s text:c="4"/></text:span><text:span text:style-name="T449">☐</text:span><text:span text:style-name="T450"><text:s/>Reservar espaço para o intérprete de libras presencial e cuidar para que ninguém passe a sua frente</text:span></text:p>
      <text:p text:style-name="Normal"><text:span text:style-name="T451">☐</text:span><text:span text:style-name="T452"><text:s/>Legendas (a legenda não substitui a necessidade de intérprete de Libras em eventos): devem aparecer na mesma imagem do intérprete de libras transmitida nos telões do evento</text:span></text:p>
      <text:p text:style-name="Normal"><text:span text:style-name="T453">☐</text:span><text:span text:style-name="T454"><text:s/>Website adaptado</text:span></text:p>
      <text:p text:style-name="P455"/>
      <text:soft-page-break/>
      <text:list text:style-name="LFO4" text:continue-numbering="true">
        <text:list-item>
          <text:p text:style-name="P456">RECEPÇÃO</text:p>
        </text:list-item>
      </text:list>
      <text:p text:style-name="Normal"><text:span text:style-name="T457">☐</text:span><text:span text:style-name="T458"><text:s/>Recepcionistas capacitados na temática acessibilidade e inclusão</text:span></text:p>
      <text:p text:style-name="Normal"><text:span text:style-name="T459">☐</text:span><text:span text:style-name="T460"><text:s/>Recepcionista/guia para acompanhar pessoas com deficiência que desejarem usufruir do serviço (guia deve ficar na área de credenciamento/recepção do evento e na área da plateia para auxiliar as pessoas com deficiência que já estão acomodadas em seus lugares)</text:span></text:p>
      <text:p text:style-name="Normal"><text:span text:style-name="T461">☐</text:span><text:span text:style-name="T462"><text:s/>Solicitar à Segurança/Recepção do evento que aborde as pessoas com deficiência de forma gentil e para que as informe dos serviços disponíveis</text:span></text:p>
      <text:p text:style-name="Normal"><text:span text:style-name="T463">☐</text:span><text:span text:style-name="T464"><text:s/>Solicitar à Segurança/Recepção que a pessoa com deficiência não seja abordada várias vezes, a menos que ela mesma faça a abordagem</text:span></text:p>
      <text:p text:style-name="Normal"><text:span text:style-name="T465">☐</text:span><text:span text:style-name="T466"><text:s/>Pelo menos um intérprete de libras para dar atendimento e informações do evento e fazer o credenciamento na área da recepção/credenciamento</text:span></text:p>
      <text:p text:style-name="P467"/>
      <text:list text:style-name="LFO4" text:continue-numbering="true">
        <text:list-item>
          <text:p text:style-name="P468">MESTRE DE CERIMÔNIAS</text:p>
        </text:list-item>
      </text:list>
      <text:p text:style-name="Normal"/>
      <text:soft-page-break/>
      <text:list text:style-name="LFO4" text:continue-numbering="true">
        <text:list-item>
          <text:list>
            <text:list-item>
              <text:p text:style-name="P469">Autodescrição e audiodescrição do local do evento</text:p>
            </text:list-item>
          </text:list>
        </text:list-item>
      </text:list>
      <text:p text:style-name="Normal"><text:span text:style-name="T470">☐</text:span><text:span text:style-name="T471"><text:s/>O mestre de cerimônias deve iniciar falando “Eu estou aqui” fora do microfone, dizer o seu nome, sua função (mestre de cerimônias), autodescrever-se e descrever de forma objetiva o local</text:span></text:p>
      <text:p text:style-name="Normal"><text:span text:style-name="T472"><text:s text:c="4"/></text:span><text:span text:style-name="T473">☐</text:span><text:span text:style-name="T474"><text:s/>A autodescrição deve ter informações como nome, características físicas mais marcantes e a roupa que está vestindo (ex.: meu nome é X, sou o mestre de cerimônias deste evento, sou branco, tenho olhos castanhos, cabelos curtos e castanhos, estou vestindo paletó preto calça preta e sapatos pretos). Não fazer brincadeiras como “eu sou bonito”, “meus cabelos eram pretos, agora sou careca”, “me pareço com tal artista”, “já fui mais magro”</text:span></text:p>
      <text:p text:style-name="Normal"><text:span text:style-name="T475">☐</text:span><text:span text:style-name="T476"><text:s/>A descrição do local deve descrever o local onde todos estão para assistir o evento, inclusive a localização da mesa ou dispositivo de honra, corredores, janelas, portas, o número de autoridades que a integrará, e que em momento oportuno será informado os nomes e seus cargos</text:span></text:p>
      <text:p text:style-name="P477"/>
      <text:list text:style-name="LFO4" text:continue-numbering="true">
        <text:list-item>
          <text:p text:style-name="P478">COFFEE BREAK/COQUETEL</text:p>
        </text:list-item>
      </text:list>
      <text:p text:style-name="Normal"><text:span text:style-name="T479">☐</text:span><text:span text:style-name="T480"><text:s/>Orientar o buffet sobre a mesa de alimentos e bebidas: posição de fácil circulação, de preferência no centro, com altura entre 0,75m e 0,85m de altura, largura máxima de 0,55m e com a possibilidade de giro da cadeira de rodas</text:span></text:p>
      <text:soft-page-break/>
      <text:p text:style-name="Normal"><text:span text:style-name="T481">☐</text:span><text:span text:style-name="T482"><text:s/>Alimentos e bebidas devem estar ao alcance dos braços. Se o evento tiver menu, providenciar uma versão em braille</text:span></text:p>
      <text:p text:style-name="Normal"><text:span text:style-name="T483">☐</text:span><text:span text:style-name="T484"><text:s/>Disponibilizar outras mesas menores, auxiliares, ou suportes para apoio de copos e alimentos, possibilitando a livre comunicação das pessoas com deficiência auditiva que utilizam a língua de sinais</text:span></text:p>
      <text:p text:style-name="Normal"><text:span text:style-name="T485">☐</text:span><text:span text:style-name="T486"><text:s/>Presença de um intérprete de libras para que as pessoas com deficiência auditiva possam interagir com os demais convidados</text:span></text:p>
      <text:p text:style-name="P487"/>
      <text:p text:style-name="P488"/>
      <text:p text:style-name="P489"/>
      <text:p text:style-name="P490"/>
      <text:p text:style-name="P491"/>
      <text:p text:style-name="Normal"><text:span text:style-name="T492">LINGUAGEM SIMPLES - TRT-SC</text:span></text:p>
      <text:p text:style-name="Normal"/>
      <text:p text:style-name="P493">Projeto elaborado no Labinova em parceria entre</text:p>
      <text:list text:style-name="LFO5" text:continue-numbering="true">
        <text:list-item>
          <text:p text:style-name="P494">Subcomitê de Acessibilidade e Inclusão</text:p>
        </text:list-item>
        <text:list-item>
          <text:p text:style-name="P495">Secretaria de Apoio Institucional</text:p>
        </text:list-item>
        <text:list-item>
          <text:p text:style-name="P496">Divisão de Apoio Administrativo e de Cerimonial<text:s/></text:p>
        </text:list-item>
        <text:list-item>
          <text:p text:style-name="P497">Escola Judicial do TRT da 12ª Região</text:p>
        </text:list-item>
        <text:list-item>
          <text:p text:style-name="P498">Secretaria de Comunicação Social</text:p>
        </text:list-item>
        <text:list-item>
          <text:p text:style-name="P499">Coordenadoria de Projetos Estratégicos e Inovação</text:p>
        </text:list-item>
      </text:list>
      <text:p text:style-name="P500"/>
      <text:p text:style-name="Normal"><text:span text:style-name="T501">ODS 8, ODS 10 e ODS 1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margin-bottom="0.1111in" fo:line-height="106%"/>
      <style:text-properties style:letter-kerning="true"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har" style:display-name="Título 2 Char" style:family="tex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har" style:display-name="Título 3 Char" style:family="text">
      <style:text-properties style:font-name-asian="Times New Roman" style:font-name-complex="Times New Roman" fo:color="#2F5496" fo:font-size="14pt" style:font-size-asian="14pt" style:font-size-complex="14pt"/>
    </style:style>
    <style:style style:name="Título4Char" style:display-name="Título 4 Char" style:family="text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har" style:display-name="Título 5 Char" style:family="text">
      <style:text-properties style:font-name-asian="Times New Roman" style:font-name-complex="Times New Roman" fo:color="#2F5496"/>
    </style:style>
    <style:style style:name="Título6Char" style:display-name="Título 6 Char" style:family="text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>
      <style:text-properties style:font-name-asian="Times New Roman" style:font-name-complex="Times New Roman" fo:color="#595959"/>
    </style:style>
    <style:style style:name="Título8Char" style:display-name="Título 8 Char" style:family="text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ítuloChar" style:display-name="Título Char" style:family="tex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Intensa" style:display-name="Ênfase Intensa" style:family="text">
      <style:text-properties fo:font-style="italic" style:font-style-asian="italic" style:font-style-complex="italic" fo:color="#2F5496"/>
    </style:style>
    <style:style style:name="CitaçãoIntensa" style:display-name="Citação Intens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çãoIntensaChar" style:display-name="Citação Intensa Char" style:family="text">
      <style:text-properties fo:font-style="italic" style:font-style-asian="italic" style:font-style-complex="italic" fo:color="#2F5496"/>
    </style:style>
    <style:style style:name="ReferênciaIntensa" style:display-name="Referência Intensa" style:family="text">
      <style:text-properties fo:font-weight="bold" style:font-weight-asian="bold" style:font-weight-complex="bold" fo:font-variant="small-caps" fo:color="#2F5496" fo:letter-spacing="0.0034in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3" style:family="text">
      <style:text-properties fo:font-size="25pt" style:font-size-asian="25pt" style:font-size-complex="25pt"/>
    </style:style>
    <style:style style:name="WW_CharLFO2LVL1" style:family="text">
      <style:text-properties style:font-name="Symbol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font-name-asian="Calibri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2.25in" text:list-level-position-and-space-mode="label-alignment">
          <style:list-level-label-alignment text:label-followed-by="listtab" fo:margin-left="2.5in" fo:text-indent="-2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631in" text:list-level-position-and-space-mode="label-alignment">
          <style:list-level-label-alignment text:label-followed-by="listtab" fo:margin-left="1.0131in" fo:text-indent="-0.7631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.75in" text:list-level-position-and-space-mode="label-alignment">
          <style:list-level-label-alignment text:label-followed-by="listtab" fo:margin-left="3in" fo:text-indent="-2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3.25in" text:list-level-position-and-space-mode="label-alignment">
          <style:list-level-label-alignment text:label-followed-by="listtab" fo:margin-left="3.5in" fo:text-indent="-3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3.5in" text:list-level-position-and-space-mode="label-alignment">
          <style:list-level-label-alignment text:label-followed-by="listtab" fo:margin-left="3.75in" fo:text-indent="-3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asmin Lonzetti Skovronski</meta:initial-creator>
    <dc:creator>Yasmin Lonzetti Skovronski</dc:creator>
    <meta:creation-date>2026-08-19T20:20:00Z</meta:creation-date>
    <dc:date>2026-08-19T20:20:00Z</dc:date>
    <meta:template xlink:href="Normal.dotm" xlink:type="simple"/>
    <meta:editing-cycles>3</meta:editing-cycles>
    <meta:editing-duration>PT60S</meta:editing-duration>
    <meta:document-statistic meta:page-count="41" meta:paragraph-count="69" meta:word-count="5408" meta:character-count="34543" meta:row-count="243" meta:non-whitespace-character-count="29204"/>
  </office:meta>
</office:document-meta>
</file>